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odo"/>Click on Backlinks to show a list of pages with open items (i.e., the To-Do list)</text:p>
      <text:p text:style-name="Text_20_body">To add an item to the todo list, use the following format: <text:span text:style-name="Source_20_Text">[[:todo]]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9::50:16</meta:creation-date>
    <dc:creator>Generated</dc:creator>
    <dc:date>2026-09-08T19::50:16</dc:date>
    <dc:language>en-US</dc:language>
    <meta:editing-cycles>1</meta:editing-cycles>
    <meta:editing-duration>PT0S</meta:editing-duration>
    <dc:title>todo</dc:title>
  </office:meta>
</office:document-meta>
</file>