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void_a_payment"/><text:bookmark-start text:name="__RefHeading___void_a_payment_1"/><text:bookmark-start text:name="void_a_payment"/>Void a Payment<text:bookmark-end text:name="__RefHeading___void_a_payment_1"/><text:bookmark-end text:name="void_a_payment"/></text:h>
      <text:list text:style-name="Numbering_20_1" text:continue-numbering="false">
        <text:list-item>
          <text:p text:style-name="Numbering_20_1_Content_First"> From the main menu, go to [Receive Payments]</text:p>
        </text:list-item>
        <text:list-item>
          <text:p text:style-name="Numbering_20_1_Content"> If the payment needs to be voided, click [Void Receipt] near the bottom right of the window</text:p>
        </text:list-item>
        <text:list-item>
          <text:p text:style-name="Numbering_20_1_Content"> Enter a reason for voiding in the teal pop-box box</text:p>
        </text:list-item>
        <text:list-item>
          <text:p text:style-name="Numbering_20_1_Content_Last"> Click [OK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41:07</meta:creation-date>
    <dc:creator>Generated</dc:creator>
    <dc:date>2026-09-08T16::41:07</dc:date>
    <dc:language>en-US</dc:language>
    <meta:editing-cycles>1</meta:editing-cycles>
    <meta:editing-duration>PT0S</meta:editing-duration>
    <dc:title>tax_coll:void_a_payment</dc:title>
  </office:meta>
</office:document-meta>
</file>