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ece11c8e8a7c982134803aec882f355.png"/>
  <manifest:file-entry manifest:media-type="image/png" manifest:full-path="Pictures/42086df3830960f8979c219d0f041bf6.png"/>
  <manifest:file-entry manifest:media-type="image/png" manifest:full-path="Pictures/7c322cef79f1d01caad26c771f184517.png"/>
  <manifest:file-entry manifest:media-type="image/png" manifest:full-path="Pictures/79540029113906668e63b713400ff433.png"/>
  <manifest:file-entry manifest:media-type="image/png" manifest:full-path="Pictures/ac559858a4d2953ccc1ec0ca7aa064e4.png"/>
  <manifest:file-entry manifest:media-type="image/png" manifest:full-path="Pictures/e65fa103439fea14993abbd88bdff6a3.png"/>
  <manifest:file-entry manifest:media-type="image/png" manifest:full-path="Pictures/2b87a760b45148a714dec139ea09c52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x_coll:showmypc"/><text:bookmark-start text:name="__RefHeading___remote_support_via_showmypc_1"/><text:bookmark-start text:name="remote_support_via_showmypc"/>Remote Support via ShowMyPC<text:bookmark-end text:name="__RefHeading___remote_support_via_showmypc_1"/><text:bookmark-end text:name="remote_support_via_showmypc"/></text:h>
      <text:list text:style-name="Numbering_20_1" text:continue-numbering="false">
        <text:list-item>
          <text:p text:style-name="Numbering_20_1_Content_First"> Launch ShowMyPC</text:p>
          <text:list text:style-name="List_20_1">
            <text:list-item>
              <text:p text:style-name="List_20_1_Content"> Open the TaxColl2k program<text:line-break/><draw:frame draw:style-name="media" draw:name="0" text:anchor-type="as-char" draw:z-index="0" svg:width="1.9579166666667cm" svg:height="1.8520833333333cm"><draw:image xlink:href="Pictures/3ece11c8e8a7c982134803aec882f355.png" xlink:type="simple" xlink:show="embed" xlink:actuate="onLoad"/></draw:frame><text:line-break/> &amp;nbsp;</text:p>
            </text:list-item>
            <text:list-item>
              <text:p text:style-name="List_20_1_Content"> Click the "Show My PC" button in the Help section of the ribbon<text:line-break/>   <draw:frame draw:style-name="media" draw:name="1" text:anchor-type="as-char" draw:z-index="1" svg:width="3.7835416666667cm" style:rel-width="100%" svg:height="3.3072916666667cm" style:rel-height="scale"><draw:image xlink:href="Pictures/42086df3830960f8979c219d0f041bf6.png" xlink:type="simple" xlink:show="embed" xlink:actuate="onLoad"/></draw:frame><text:line-break/>  &amp;nbsp;</text:p>
            </text:list-item>
            <text:list-item>
              <text:p text:style-name="List_20_1_Content"> Wait <text:span text:style-name="Strong_20_Emphasis">up to 20 seconds</text:span> for the User Account Control prompt to appear</text:p>
            </text:list-item>
            <text:list-item>
              <text:p text:style-name="List_20_1_Content"> Click the [Yes] button on the prompt:<text:line-break/><draw:frame draw:style-name="media" draw:name="2" text:anchor-type="as-char" draw:z-index="2" svg:width="7.9375cm" style:rel-width="100%" svg:height="5.7964638157895cm" style:rel-height="scale"><draw:image xlink:href="Pictures/7c322cef79f1d01caad26c771f184517.png" xlink:type="simple" xlink:show="embed" xlink:actuate="onLoad"/></draw:frame><text:line-break/>  &amp;nbsp;</text:p>
            </text:list-item>
            <text:list-item>
              <text:p text:style-name="List_20_1_Content"> Click where it says [Start a Meeting]:<text:line-break/><draw:frame draw:style-name="media" draw:name="3" text:anchor-type="as-char" draw:z-index="3" svg:width="7.9375cm" style:rel-width="100%" svg:height="6.1581654991243cm" style:rel-height="scale"><draw:image xlink:href="Pictures/79540029113906668e63b713400ff433.png" xlink:type="simple" xlink:show="embed" xlink:actuate="onLoad"/></draw:frame><text:line-break/>  &amp;nbsp;</text:p>
            </text:list-item>
            <text:list-item>
              <text:p text:style-name="List_20_1_Content"> Leave the second box checked as shown and click [Allow]:<text:line-break/><draw:frame draw:style-name="media" draw:name="4" text:anchor-type="as-char" draw:z-index="4" svg:width="6.6145833333333cm" style:rel-width="100%" svg:height="3.3644547325103cm" style:rel-height="scale"><draw:image xlink:href="Pictures/ac559858a4d2953ccc1ec0ca7aa064e4.png" xlink:type="simple" xlink:show="embed" xlink:actuate="onLoad"/></draw:frame><text:line-break/>  &amp;nbsp;</text:p>
            </text:list-item>
            <text:list-item>
              <text:p text:style-name="List_20_1_Content"> Wait for ShowMyPC to establish a connection:<text:line-break/><draw:frame draw:style-name="media" draw:name="5" text:anchor-type="as-char" draw:z-index="5" svg:width="7.9375cm" style:rel-width="100%" svg:height="2.489275147929cm" style:rel-height="scale"><draw:image xlink:href="Pictures/e65fa103439fea14993abbd88bdff6a3.png" xlink:type="simple" xlink:show="embed" xlink:actuate="onLoad"/></draw:frame><text:line-break/> &amp;nbsp;</text:p>
            </text:list-item>
            <text:list-item>
              <text:p text:style-name="List_20_1_Content_Last"> ShowMyPC will generate a 12-digit one-time password.  This is the number you need to read to us over the phone so that we can connect from our end:<text:line-break/><draw:frame draw:style-name="media" draw:name="6" text:anchor-type="as-char" draw:z-index="6" svg:width="7.9375cm" style:rel-width="100%" svg:height="5.5481505102041cm" style:rel-height="scale"><draw:image xlink:href="Pictures/2b87a760b45148a714dec139ea09c52d.png" xlink:type="simple" xlink:show="embed" xlink:actuate="onLoad"/></draw:frame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7::13:13</meta:creation-date>
    <dc:creator>Generated</dc:creator>
    <dc:date>2026-09-08T17::13:13</dc:date>
    <dc:language>en-US</dc:language>
    <meta:editing-cycles>1</meta:editing-cycles>
    <meta:editing-duration>PT0S</meta:editing-duration>
    <dc:title>tax_coll:showmypc</dc:title>
  </office:meta>
</office:document-meta>
</file>