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fd6ef13293a3aebad89094e2654b5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oll:receipt_report"/><text:bookmark-start text:name="__RefHeading___receipt_report_1"/><text:bookmark-start text:name="receipt_report"/>Receipt Report<text:bookmark-end text:name="__RefHeading___receipt_report_1"/><text:bookmark-end text:name="receipt_report"/></text:h>
      <text:h text:style-name="Heading_20_2" text:outline-level="2"><text:bookmark-start text:name="__RefHeading___running_the_report_2"/><text:bookmark-start text:name="running_the_report"/>Running the Report<text:bookmark-end text:name="__RefHeading___running_the_report_2"/><text:bookmark-end text:name="running_the_report"/></text:h>
      <text:p text:style-name="Text_20_body"><draw:frame draw:style-name="media" draw:name="0" text:anchor-type="as-char" draw:z-index="0" svg:width="10.583333333333cm" svg:height="9.8078304597701cm"><draw:image xlink:href="Pictures/3ffd6ef13293a3aebad89094e2654b5f.png" xlink:type="simple" xlink:show="embed" xlink:actuate="onLoad"/></draw:frame></text:p>
      <text:h text:style-name="Heading_20_3" text:outline-level="3"><text:bookmark-start text:name="__RefHeading___start_date_3"/><text:bookmark-start text:name="start_date"/>Start Date<text:bookmark-end text:name="__RefHeading___start_date_3"/><text:bookmark-end text:name="start_date"/></text:h>
      <text:p text:style-name="Text_20_body">Enter the start date of the reports you wish to get.</text:p>
      <text:h text:style-name="Heading_20_3" text:outline-level="3"><text:bookmark-start text:name="__RefHeading___end_date_4"/><text:bookmark-start text:name="end_date"/>End Date<text:bookmark-end text:name="__RefHeading___end_date_4"/><text:bookmark-end text:name="end_date"/></text:h>
      <text:p text:style-name="Text_20_body">Enter the end date of the reports you wish to get.</text:p>
      <text:h text:style-name="Heading_20_3" text:outline-level="3"><text:bookmark-start text:name="__RefHeading___rpt_order_5"/><text:bookmark-start text:name="rpt_order"/>Rpt Order<text:bookmark-end text:name="__RefHeading___rpt_order_5"/><text:bookmark-end text:name="rpt_order"/></text:h>
      <text:p text:style-name="Text_20_body">Enter the type of order you wish the receipts to be in.</text:p>
      <text:h text:style-name="Heading_20_3" text:outline-level="3"><text:bookmark-start text:name="__RefHeading___tax_type_6"/><text:bookmark-start text:name="tax_type"/>Tax Type<text:bookmark-end text:name="__RefHeading___tax_type_6"/><text:bookmark-end text:name="tax_type"/></text:h>
      <text:p text:style-name="Text_20_body">Enter the tax type of the reports.</text:p>
      <text:h text:style-name="Heading_20_2" text:outline-level="2"><text:bookmark-start text:name="__RefHeading___report_contents_7"/><text:bookmark-start text:name="report_contents"/>Report Contents<text:bookmark-end text:name="__RefHeading___report_contents_7"/><text:bookmark-end text:name="report_contents"/></text:h>
      <text:p text:style-name="Text_20_body"><text:span text:style-name="Emphasis">Add report screenshot here</text:span></text:p>
      <text:h text:style-name="Heading_20_3" text:outline-level="3"><text:bookmark-start text:name="__RefHeading___bill_8"/><text:bookmark-start text:name="bill"/>Bill<text:bookmark-end text:name="__RefHeading___bill_8"/><text:bookmark-end text:name="bill"/></text:h>
      <text:p text:style-name="Text_20_body">Bill number of the paid bill.</text:p>
      <text:h text:style-name="Heading_20_3" text:outline-level="3"><text:bookmark-start text:name="__RefHeading___inst_9"/><text:bookmark-start text:name="inst"/>Inst<text:bookmark-end text:name="__RefHeading___inst_9"/><text:bookmark-end text:name="inst"/></text:h>
      <text:p text:style-name="Text_20_body">Installment number (only applies to some school payments).</text:p>
      <text:h text:style-name="Heading_20_3" text:outline-level="3"><text:bookmark-start text:name="__RefHeading___tax_type_10"/><text:bookmark-start text:name="tax_type1"/>Tax Type<text:bookmark-end text:name="__RefHeading___tax_type_10"/><text:bookmark-end text:name="tax_type1"/></text:h>
      <text:p text:style-name="Text_20_body">Tax type of the bill paid:</text:p>
      <text:list text:style-name="List_20_1" text:continue-numbering="false">
        <text:list-item>
          <text:p text:style-name="List_20_1_Content_First"> M: Municipal</text:p>
        </text:list-item>
        <text:list-item>
          <text:p text:style-name="List_20_1_Content_Last"> S: School</text:p>
        </text:list-item>
      </text:list>
      <text:h text:style-name="Heading_20_3" text:outline-level="3"><text:bookmark-start text:name="__RefHeading___date_11"/><text:bookmark-start text:name="date"/>Date<text:bookmark-end text:name="__RefHeading___date_11"/><text:bookmark-end text:name="date"/></text:h>
      <text:p text:style-name="Text_20_body">Date that the payment was posted.</text:p>
      <text:h text:style-name="Heading_20_3" text:outline-level="3"><text:bookmark-start text:name="__RefHeading___bill_type_12"/><text:bookmark-start text:name="bill_type"/>Bill Type<text:bookmark-end text:name="__RefHeading___bill_type_12"/><text:bookmark-end text:name="bill_type"/></text:h>
      <text:p text:style-name="Text_20_body">Bill type of the bill paid:</text:p>
      <text:list text:style-name="List_20_1" text:continue-numbering="false">
        <text:list-item>
          <text:p text:style-name="List_20_1_Content_First"> RE: Real Estate</text:p>
        </text:list-item>
        <text:list-item>
          <text:p text:style-name="List_20_1_Content_Last"> PC: Per Capita/Occupation</text:p>
        </text:list-item>
      </text:list>
      <text:h text:style-name="Heading_20_3" text:outline-level="3"><text:bookmark-start text:name="__RefHeading___check_13"/><text:bookmark-start text:name="check"/>Check<text:bookmark-end text:name="__RefHeading___check_13"/><text:bookmark-end text:name="check"/></text:h>
      <text:p text:style-name="Text_20_body">Check number of the check used to pay the bill.</text:p>
      <text:h text:style-name="Heading_20_3" text:outline-level="3"><text:bookmark-start text:name="__RefHeading___name_14"/><text:bookmark-start text:name="name"/>Name<text:bookmark-end text:name="__RefHeading___name_14"/><text:bookmark-end text:name="name"/></text:h>
      <text:p text:style-name="Text_20_body">Name of the payer as entered into the Receive Payments form.</text:p>
      <text:h text:style-name="Heading_20_3" text:outline-level="3"><text:bookmark-start text:name="__RefHeading___tax_amount_15"/><text:bookmark-start text:name="tax_amount"/>Tax Amount<text:bookmark-end text:name="__RefHeading___tax_amount_15"/><text:bookmark-end text:name="tax_amount"/></text:h>
      <text:p text:style-name="Text_20_body">Tax amount due based on the payment period selected when posting payment.</text:p>
      <text:h text:style-name="Heading_20_3" text:outline-level="3"><text:bookmark-start text:name="__RefHeading___adjust_16"/><text:bookmark-start text:name="adjust"/>Adjust<text:bookmark-end text:name="__RefHeading___adjust_16"/><text:bookmark-end text:name="adjust"/></text:h>
      <text:p text:style-name="Text_20_body">Amount of underpayment or overpayment based on the payment period.</text:p>
      <text:h text:style-name="Heading_20_3" text:outline-level="3"><text:bookmark-start text:name="__RefHeading___payment_amount_17"/><text:bookmark-start text:name="payment_amount"/>Payment Amount<text:bookmark-end text:name="__RefHeading___payment_amount_17"/><text:bookmark-end text:name="payment_amount"/></text:h>
      <text:p text:style-name="Text_20_body">Actual amount of the paym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7::12:01</meta:creation-date>
    <dc:creator>Generated</dc:creator>
    <dc:date>2026-09-08T17::12:01</dc:date>
    <dc:language>en-US</dc:language>
    <meta:editing-cycles>1</meta:editing-cycles>
    <meta:editing-duration>PT0S</meta:editing-duration>
    <dc:title>tax_coll:receipt_report</dc:title>
  </office:meta>
</office:document-meta>
</file>