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26d0aa8395b45ffea5fd1456eb22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receipt_labels_report"/><text:bookmark-start text:name="__RefHeading___receipt_labels_1"/><text:bookmark-start text:name="receipt_labels"/>Receipt Labels<text:bookmark-end text:name="__RefHeading___receipt_labels_1"/><text:bookmark-end text:name="receipt_labels"/></text:h>
      <text:p text:style-name="Text_20_body"><draw:frame draw:style-name="media" draw:name="0" text:anchor-type="as-char" draw:z-index="0" svg:width="10.583333333333cm" svg:height="9.0779454022988cm"><draw:image xlink:href="Pictures/cb26d0aa8395b45ffea5fd1456eb2245.png" xlink:type="simple" xlink:show="embed" xlink:actuate="onLoad"/></draw:frame></text:p>
      <text:h text:style-name="Heading_20_3" text:outline-level="3"><text:bookmark-start text:name="__RefHeading___start_date_2"/><text:bookmark-start text:name="start_date"/>Start Date<text:bookmark-end text:name="__RefHeading___start_date_2"/><text:bookmark-end text:name="start_date"/></text:h>
      <text:p text:style-name="Text_20_body">Enter the starting date for labels you need.</text:p>
      <text:h text:style-name="Heading_20_3" text:outline-level="3"><text:bookmark-start text:name="__RefHeading___end_date_3"/><text:bookmark-start text:name="end_date"/>End Date<text:bookmark-end text:name="__RefHeading___end_date_3"/><text:bookmark-end text:name="end_date"/></text:h>
      <text:p text:style-name="Text_20_body">Enter the ending date fo the labels you need.</text:p>
      <text:h text:style-name="Heading_20_3" text:outline-level="3"><text:bookmark-start text:name="__RefHeading___label_size_4"/><text:bookmark-start text:name="label_size"/>Label Size<text:bookmark-end text:name="__RefHeading___label_size_4"/><text:bookmark-end text:name="label_size"/></text:h>
      <text:p text:style-name="Text_20_body">Select how many labels per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3:11</meta:creation-date>
    <dc:creator>Generated</dc:creator>
    <dc:date>2026-09-08T17::13:11</dc:date>
    <dc:language>en-US</dc:language>
    <meta:editing-cycles>1</meta:editing-cycles>
    <meta:editing-duration>PT0S</meta:editing-duration>
    <dc:title>tax_coll:receipt_labels_report</dc:title>
  </office:meta>
</office:document-meta>
</file>