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a393a7167a78373114ab506dd6bb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monthlyreport202005_report"/><text:bookmark-start text:name="__RefHeading___monthly_report_1"/><text:bookmark-start text:name="monthly_report"/>Monthly Report<text:bookmark-end text:name="__RefHeading___monthly_report_1"/><text:bookmark-end text:name="monthly_report"/></text:h>
      <text:p text:style-name="Text_20_body"><draw:frame draw:style-name="media" draw:name="0" text:anchor-type="as-char" draw:z-index="0" svg:width="10.583333333333cm" svg:height="11.962005108557cm"><draw:image xlink:href="Pictures/8da393a7167a78373114ab506dd6bb79.png" xlink:type="simple" xlink:show="embed" xlink:actuate="onLoad"/></draw:frame></text:p>
      <text:h text:style-name="Heading_20_3" text:outline-level="3"><text:bookmark-start text:name="__RefHeading___rpt_year_2"/><text:bookmark-start text:name="rpt_year"/>Rpt Year<text:bookmark-end text:name="__RefHeading___rpt_year_2"/><text:bookmark-end text:name="rpt_year"/></text:h>
      <text:p text:style-name="Text_20_body">Enter Report Year</text:p>
      <text:h text:style-name="Heading_20_3" text:outline-level="3"><text:bookmark-start text:name="__RefHeading___rpt_month_3"/><text:bookmark-start text:name="rpt_month"/>Rpt Month<text:bookmark-end text:name="__RefHeading___rpt_month_3"/><text:bookmark-end text:name="rpt_month"/></text:h>
      <text:p text:style-name="Text_20_body">Enter Report Month</text:p>
      <text:h text:style-name="Heading_20_3" text:outline-level="3"><text:bookmark-start text:name="__RefHeading___tax_type_4"/><text:bookmark-start text:name="tax_type"/>Tax Type<text:bookmark-end text:name="__RefHeading___tax_type_4"/><text:bookmark-end text:name="tax_type"/></text:h>
      <text:p text:style-name="Text_20_body">Enter the Tax Type of the report.</text:p>
      <text:h text:style-name="Heading_20_3" text:outline-level="3"><text:bookmark-start text:name="__RefHeading___district_5"/><text:bookmark-start text:name="district"/>District<text:bookmark-end text:name="__RefHeading___district_5"/><text:bookmark-end text:name="district"/></text:h>
      <text:p text:style-name="Text_20_body">Enter your district.</text:p>
      <text:h text:style-name="Heading_20_3" text:outline-level="3"><text:bookmark-start text:name="__RefHeading___remit_6"/><text:bookmark-start text:name="remit"/>Remit<text:bookmark-end text:name="__RefHeading___remit_6"/><text:bookmark-end text:name="remit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year_end_7"/><text:bookmark-start text:name="year_end"/>Year End<text:bookmark-end text:name="__RefHeading___year_end_7"/><text:bookmark-end text:name="year_e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5:27</meta:creation-date>
    <dc:creator>Generated</dc:creator>
    <dc:date>2026-09-08T17::15:27</dc:date>
    <dc:language>en-US</dc:language>
    <meta:editing-cycles>1</meta:editing-cycles>
    <meta:editing-duration>PT0S</meta:editing-duration>
    <dc:title>tax_coll:monthlyreport202005_report</dc:title>
  </office:meta>
</office:document-meta>
</file>