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4c5bfc9d97dfcb7cac524ae2c48ed5.png"/>
  <manifest:file-entry manifest:media-type="image/png" manifest:full-path="Pictures/1ee3b9db93218f92bd222fb6e6eea4ae.png"/>
  <manifest:file-entry manifest:media-type="image/png" manifest:full-path="Pictures/95282e83d75119e9ae4d5cb88813312c.png"/>
  <manifest:file-entry manifest:media-type="image/png" manifest:full-path="Pictures/fb44d1c1d054759b9858da5f46f77fe7.png"/>
  <manifest:file-entry manifest:media-type="image/png" manifest:full-path="Pictures/6701e679abf85f381288932fef3faf6b.png"/>
  <manifest:file-entry manifest:media-type="image/png" manifest:full-path="Pictures/f84d298535cc925e7da0f78a4ed156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oll:install:start:pdf_creator"/><text:bookmark-start text:name="__RefHeading___pdf_creator_1"/><text:bookmark-start text:name="pdf_creator"/>PDF Creator<text:bookmark-end text:name="__RefHeading___pdf_creator_1"/><text:bookmark-end text:name="pdf_creator"/></text:h>
      <text:p text:style-name="Text_20_body">Here are the steps to install PDF Creator:</text:p>
      <text:list text:style-name="Numbering_20_1" text:continue-numbering="false">
        <text:list-item>
          <text:p text:style-name="Numbering_20_1_Content_First"> Click this link to download the setup file: <text:a xlink:type="simple" xlink:href="https://grandjean.net/updates/PDFCreator-3_2_0-Setup.exe" text:style-name="Internet_20_link" text:visited-style-name="Visited_20_Internet_20_Link">https://grandjean.net/updates/PDFCreator-3_2_0-Setup.exe</text:a></text:p>
          <text:list text:style-name="Numbering_20_1">
            <text:list-item>
              <text:p text:style-name="Numbering_20_1_Content"> Choose "Run" or "Open" if given the option when downloading the file above</text:p>
            </text:list-item>
            <text:list-item>
              <text:p text:style-name="Numbering_20_1_Content"> If that's not an option, double-click on the file after it finishes downloading</text:p>
            </text:list-item>
          </text:list>
        </text:list-item>
        <text:list-item>
          <text:p text:style-name="Numbering_20_1_Content"> Windows will ask if you want to allow the program to make changes to your computer.  Click [Yes]:<text:line-break/><draw:frame draw:style-name="media" draw:name="0" text:anchor-type="as-char" draw:z-index="0" svg:width="12.065cm" svg:height="8.810625cm"><draw:image xlink:href="Pictures/894c5bfc9d97dfcb7cac524ae2c48ed5.png" xlink:type="simple" xlink:show="embed" xlink:actuate="onLoad"/></draw:frame></text:p>
        </text:list-item>
        <text:list-item>
          <text:p text:style-name="Numbering_20_1_Content"> Click [OK] to proceed with "English" as the setup language:<text:line-break/><draw:frame draw:style-name="media" draw:name="1" text:anchor-type="as-char" draw:z-index="1" svg:width="7.9110416666667cm" style:rel-width="100%" svg:height="4.0216666666667cm" style:rel-height="scale"><draw:image xlink:href="Pictures/1ee3b9db93218f92bd222fb6e6eea4ae.png" xlink:type="simple" xlink:show="embed" xlink:actuate="onLoad"/></draw:frame></text:p>
        </text:list-item>
        <text:list-item>
          <text:p text:style-name="Numbering_20_1_Content"> Click [No] when offered to download the new version of PDF Creator</text:p>
          <text:list text:style-name="List_20_1">
            <text:list-item>
              <text:p text:style-name="List_20_1_Content"> <text:span text:style-name="Emphasis">Note: The TaxColl2k program is fully compatible with the latest version of PDF Creator.  However, the installer for the new version of PDF Creator makes it hard to avoid installing unnecessary 3rd-party software.</text:span><text:line-break/><draw:frame draw:style-name="media" draw:name="2" text:anchor-type="as-char" draw:z-index="2" svg:width="10.186458333333cm" svg:height="4.0745833333333cm"><draw:image xlink:href="Pictures/95282e83d75119e9ae4d5cb88813312c.png" xlink:type="simple" xlink:show="embed" xlink:actuate="onLoad"/></draw:frame></text:p>
            </text:list-item>
          </text:list>
        </text:list-item>
        <text:list-item>
          <text:p text:style-name="Numbering_20_1_Content"> Click [Next] on the Welcome screen:<text:line-break/><draw:frame draw:style-name="media" draw:name="3" text:anchor-type="as-char" draw:z-index="3" svg:width="13.202708333333cm" svg:height="10.239375cm"><draw:image xlink:href="Pictures/fb44d1c1d054759b9858da5f46f77fe7.png" xlink:type="simple" xlink:show="embed" xlink:actuate="onLoad"/></draw:frame></text:p>
        </text:list-item>
        <text:list-item>
          <text:p text:style-name="Numbering_20_1_Content"> <text:span text:style-name="Strong_20_Emphasis">Uncheck the box</text:span> next to [  ] PDF Architect 6 then click [Next &gt;]:<text:line-break/><draw:frame draw:style-name="media" draw:name="4" text:anchor-type="as-char" draw:z-index="4" svg:width="13.202708333333cm" svg:height="10.239375cm"><draw:image xlink:href="Pictures/6701e679abf85f381288932fef3faf6b.png" xlink:type="simple" xlink:show="embed" xlink:actuate="onLoad"/></draw:frame></text:p>
        </text:list-item>
        <text:list-item>
          <text:p text:style-name="Numbering_20_1_Content_Last"> Click [Install] to complete the installation:<text:line-break/><draw:frame draw:style-name="media" draw:name="5" text:anchor-type="as-char" draw:z-index="5" svg:width="13.202708333333cm" svg:height="10.239375cm"><draw:image xlink:href="Pictures/f84d298535cc925e7da0f78a4ed15627.pn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53:02</meta:creation-date>
    <dc:creator>Generated</dc:creator>
    <dc:date>2026-09-08T22::53:02</dc:date>
    <dc:language>en-US</dc:language>
    <meta:editing-cycles>1</meta:editing-cycles>
    <meta:editing-duration>PT0S</meta:editing-duration>
    <dc:title>tax_coll:install:start:pdf_creator</dc:title>
  </office:meta>
</office:document-meta>
</file>