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0c5770a0a9ddb2f7870d1e4f90fad0.png"/>
  <manifest:file-entry manifest:media-type="image/png" manifest:full-path="Pictures/faffd767494b6b5567f47de60777997b.png"/>
  <manifest:file-entry manifest:media-type="image/png" manifest:full-path="Pictures/94ab59b189584e01ae0a12a966def536.png"/>
  <manifest:file-entry manifest:media-type="image/png" manifest:full-path="Pictures/f777ab6237686bf56b565f64c520cd9a.png"/>
  <manifest:file-entry manifest:media-type="image/png" manifest:full-path="Pictures/6ef25316d4dc8e44768649ecf36e7794.png"/>
  <manifest:file-entry manifest:media-type="image/png" manifest:full-path="Pictures/3ff8411311504e3286d436bf4f081af3.png"/>
  <manifest:file-entry manifest:media-type="image/png" manifest:full-path="Pictures/b113a803b81299bdeefd2a738f3b67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online"/><text:bookmark-start text:name="__RefHeading___installing_program_update_from_website_1"/><text:bookmark-start text:name="installing_program_update_from_website"/>Installing Program Update From Website<text:bookmark-end text:name="__RefHeading___installing_program_update_from_website_1"/><text:bookmark-end text:name="installing_program_update_from_website"/></text:h>
      <text:list text:style-name="Numbering_20_1" text:continue-numbering="false">
        <text:list-item>
          <text:p text:style-name="Numbering_20_1_Content_First"> Click this link to download the latest copy of our full installer: <text:span text:style-name="Strong_20_Emphasis"><text:a xlink:type="simple" xlink:href="https://grandjean.net/updates/TaxColl2kSetup.exe" text:style-name="Internet_20_link" text:visited-style-name="Visited_20_Internet_20_Link">TaxColl2k Setup</text:a></text:span></text:p>
        </text:list-item>
        <text:list-item>
          <text:p text:style-name="Numbering_20_1_Content"> Choose to "Open" or "Run" the file (see below for browser-specific screenshots)</text:p>
        </text:list-item>
        <text:list-item>
          <text:p text:style-name="Numbering_20_1_Content_Last"> Click [Install] then [Finish]<text:line-break/><draw:frame draw:style-name="media" draw:name="0" text:anchor-type="as-char" draw:z-index="0" svg:width="7.9375cm" style:rel-width="100%" svg:height="6.5736683848797cm" style:rel-height="scale"><draw:image xlink:href="Pictures/d60c5770a0a9ddb2f7870d1e4f90fad0.png" xlink:type="simple" xlink:show="embed" xlink:actuate="onLoad"/></draw:frame> <draw:frame draw:style-name="media" draw:name="1" text:anchor-type="as-char" draw:z-index="1" svg:width="7.9375cm" style:rel-width="100%" svg:height="6.5736683848797cm" style:rel-height="scale"><draw:image xlink:href="Pictures/faffd767494b6b5567f47de60777997b.png" xlink:type="simple" xlink:show="embed" xlink:actuate="onLoad"/></draw:frame></text:p>
        </text:list-item>
      </text:list>
      <text:h text:style-name="Heading_20_2" text:outline-level="2"><text:bookmark-start text:name="__RefHeading___troubleshooting_2"/><text:bookmark-start text:name="troubleshooting"/>Troubleshooting<text:bookmark-end text:name="__RefHeading___troubleshooting_2"/><text:bookmark-end text:name="troubleshooting"/></text:h>
      <text:p text:style-name="Text_20_body">Listed below are some problems you may encounter and how to deal with them.</text:p>
      <text:h text:style-name="Heading_20_3" text:outline-level="3"><text:bookmark-start text:name="__RefHeading___internet_explorerwindows_smart_screen_3"/><text:bookmark-start text:name="internet_explorerwindows_smart_screen"/>Internet Explorer: Windows Smart Screen<text:bookmark-end text:name="__RefHeading___internet_explorerwindows_smart_screen_3"/><text:bookmark-end text:name="internet_explorerwindows_smart_screen"/></text:h>
      <text:p text:style-name="Text_20_body">Here are some screenshots you may encounter when downloading our setup program in Internet Explorer.  We've highlighted the buttons you should click in <text:span text:style-name="Plugin_Wrap_Span_Highlighted">yellow</text:span> in each screenshot:</text:p>
      <text:p text:style-name="Text_20_body"><draw:frame draw:style-name="media" draw:name="2" text:anchor-type="as-char" draw:z-index="2" svg:width="15.875cm" svg:height="1.2054812834225cm"><draw:image xlink:href="Pictures/94ab59b189584e01ae0a12a966def536.png" xlink:type="simple" xlink:show="embed" xlink:actuate="onLoad"/></draw:frame></text:p>
      <text:p text:style-name="Text_20_body"><draw:frame draw:style-name="media" draw:name="3" text:anchor-type="as-char" draw:z-index="3" svg:width="15.875cm" svg:height="1.6282051282051cm"><draw:image xlink:href="Pictures/f777ab6237686bf56b565f64c520cd9a.png" xlink:type="simple" xlink:show="embed" xlink:actuate="onLoad"/></draw:frame></text:p>
      <text:p text:style-name="Text_20_body"><draw:frame draw:style-name="media" draw:name="4" text:anchor-type="as-char" draw:z-index="4" svg:width="15.875cm" svg:height="1.1316516064257cm"><draw:image xlink:href="Pictures/6ef25316d4dc8e44768649ecf36e7794.png" xlink:type="simple" xlink:show="embed" xlink:actuate="onLoad"/></draw:frame></text:p>
      <text:p text:style-name="Text_20_body"><draw:frame draw:style-name="media" draw:name="5" text:anchor-type="as-char" draw:z-index="5" svg:width="10.583333333333cm" svg:height="9.3931660899654cm"><draw:image xlink:href="Pictures/3ff8411311504e3286d436bf4f081af3.png" xlink:type="simple" xlink:show="embed" xlink:actuate="onLoad"/></draw:frame></text:p>
      <text:p text:style-name="Text_20_body"><draw:frame draw:style-name="media" draw:name="6" text:anchor-type="as-char" draw:z-index="6" svg:width="10.583333333333cm" svg:height="9.7593713956171cm"><draw:image xlink:href="Pictures/b113a803b81299bdeefd2a738f3b67c7.png" xlink:type="simple" xlink:show="embed" xlink:actuate="onLoad"/></draw:frame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ECHNICAL NOTES</text:span></text:p><text:p text:style-name="Text_20_body">Computer viruses are often disguised as popular programs.  To help users avoid installing these impostors, Microsoft warns a user when they download a file that is not commonly downloaded.  Unfortunately, for small software developers like us, our programs are automatically deemed "suspicious" because they are not downloaded by lots of people.</text:p><text:p text:style-name="Text_20_body">For your security, we digitally sign all of our installers.  That's why you see "Grandjean &amp; Braverman" listed as the "Publisher" when you run our setup file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41:34</meta:creation-date>
    <dc:creator>Generated</dc:creator>
    <dc:date>2026-09-09T02::41:34</dc:date>
    <dc:language>en-US</dc:language>
    <meta:editing-cycles>1</meta:editing-cycles>
    <meta:editing-duration>PT0S</meta:editing-duration>
    <dc:title>tax_coll:install:online</dc:title>
  </office:meta>
</office:document-meta>
</file>