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89cbb0bbf5dcc36d5368147fb89a8b.png"/>
  <manifest:file-entry manifest:media-type="image/png" manifest:full-path="Pictures/473c0b59ce354efefdd29a6198eb829a.png"/>
  <manifest:file-entry manifest:media-type="image/png" manifest:full-path="Pictures/8677275d4fa626fac82b52469d6b348b.png"/>
  <manifest:file-entry manifest:media-type="image/png" manifest:full-path="Pictures/bcfec4b378cbe22fbe135617fbefcc22.png"/>
  <manifest:file-entry manifest:media-type="image/png" manifest:full-path="Pictures/75e6b469193b84687346f36ba5e216f0.png"/>
  <manifest:file-entry manifest:media-type="image/png" manifest:full-path="Pictures/057ecd1188a55c4f43ed17cdfc54d0f5.png"/>
  <manifest:file-entry manifest:media-type="image/png" manifest:full-path="Pictures/00cdb9a8b4100f66410bd21576d865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install:muni_data"/><text:bookmark-start text:name="__RefHeading___download_municipal_data_files_spring_bills_1"/><text:bookmark-start text:name="download_municipal_data_files_spring_bills"/>Download Municipal Data Files (spring bills)<text:bookmark-end text:name="__RefHeading___download_municipal_data_files_spring_bills_1"/><text:bookmark-end text:name="download_municipal_data_files_spring_bills"/></text:h>
      <text:list text:style-name="List_20_1" text:continue-numbering="false">
        <text:list-item>
          <text:p text:style-name="List_20_1_Content_First"> Click [Utilities] on the Main Menu<text:line-break/><draw:frame draw:style-name="media" draw:name="0" text:anchor-type="as-char" draw:z-index="0" svg:width="5.2916666666667cm" style:rel-width="100%" svg:height="4.7738277268094cm" style:rel-height="scale"><draw:image xlink:href="Pictures/aa89cbb0bbf5dcc36d5368147fb89a8b.png" xlink:type="simple" xlink:show="embed" xlink:actuate="onLoad"/></draw:frame></text:p>
        </text:list-item>
        <text:list-item>
          <text:p text:style-name="List_20_1_Content"> Click [Get Data Files] button on the Utilities Menu<text:line-break/><draw:frame draw:style-name="media" draw:name="1" text:anchor-type="as-char" draw:z-index="1" svg:width="5.2916666666667cm" style:rel-width="100%" svg:height="4.9074532453245cm" style:rel-height="scale"><draw:image xlink:href="Pictures/473c0b59ce354efefdd29a6198eb829a.png" xlink:type="simple" xlink:show="embed" xlink:actuate="onLoad"/></draw:frame></text:p>
        </text:list-item>
        <text:list-item>
          <text:p text:style-name="List_20_1_Content"> Click [OK] to download the data file<text:line-break/><draw:frame draw:style-name="media" draw:name="2" text:anchor-type="as-char" draw:z-index="2" svg:width="5.2916666666667cm" style:rel-width="100%" svg:height="4.5194921316166cm" style:rel-height="scale"><draw:image xlink:href="Pictures/8677275d4fa626fac82b52469d6b348b.png" xlink:type="simple" xlink:show="embed" xlink:actuate="onLoad"/></draw:frame></text:p>
          <text:list text:style-name="List_20_1">
            <text:list-item>
              <text:p text:style-name="List_20_1_Content"> If the download succeeds, you should see a message that the file "Myyyyxx.MDB" successfully downloaded to your data directory:<text:line-break/><draw:frame draw:style-name="media" draw:name="3" text:anchor-type="as-char" draw:z-index="3" svg:width="5.2916666666667cm" style:rel-width="100%" svg:height="2.4946428571429cm" style:rel-height="scale"><draw:image xlink:href="Pictures/bcfec4b378cbe22fbe135617fbefcc22.png" xlink:type="simple" xlink:show="embed" xlink:actuate="onLoad"/></draw:frame></text:p>
            </text:list-item>
            <text:list-item>
              <text:p text:style-name="List_20_1_Content"> If the download fails, you will see a message to that effect.  Most likely, this means that the data file is not yet available for download.<text:line-break/><draw:frame draw:style-name="media" draw:name="4" text:anchor-type="as-char" draw:z-index="4" svg:width="5.2916666666667cm" style:rel-width="100%" svg:height="3.1322869955157cm" style:rel-height="scale"><draw:image xlink:href="Pictures/75e6b469193b84687346f36ba5e216f0.png" xlink:type="simple" xlink:show="embed" xlink:actuate="onLoad"/></draw:frame></text:p>
            </text:list-item>
          </text:list>
        </text:list-item>
        <text:list-item>
          <text:p text:style-name="List_20_1_Content"> If the download succeeded, click [Change Dist/Year] to switch to the new file:<text:line-break/><draw:frame draw:style-name="media" draw:name="5" text:anchor-type="as-char" draw:z-index="5" svg:width="5.2916666666667cm" style:rel-width="100%" svg:height="4.9423817381738cm" style:rel-height="scale"><draw:image xlink:href="Pictures/057ecd1188a55c4f43ed17cdfc54d0f5.png" xlink:type="simple" xlink:show="embed" xlink:actuate="onLoad"/></draw:frame></text:p>
        </text:list-item>
        <text:list-item>
          <text:p text:style-name="List_20_1_Content_Last"> Enter the Year of the new data file then click [OK] to switch to it:<text:line-break/><draw:frame draw:style-name="media" draw:name="6" text:anchor-type="as-char" draw:z-index="6" svg:width="5.2916666666667cm" style:rel-width="100%" svg:height="4.7650078988942cm" style:rel-height="scale"><draw:image xlink:href="Pictures/00cdb9a8b4100f66410bd21576d865ae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1::25:27</meta:creation-date>
    <dc:creator>Generated</dc:creator>
    <dc:date>2026-09-08T21::25:27</dc:date>
    <dc:language>en-US</dc:language>
    <meta:editing-cycles>1</meta:editing-cycles>
    <meta:editing-duration>PT0S</meta:editing-duration>
    <dc:title>tax_coll:install:muni_data</dc:title>
  </office:meta>
</office:document-meta>
</file>