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a4dd4701c1325fc9555b81ef07c0f5.png"/>
  <manifest:file-entry manifest:media-type="image/png" manifest:full-path="Pictures/bfd54788cb42b5ccb911037186adb04e.png"/>
  <manifest:file-entry manifest:media-type="image/png" manifest:full-path="Pictures/afc182fb71e660a9e210b01cdc3af475.png"/>
  <manifest:file-entry manifest:media-type="image/png" manifest:full-path="Pictures/c5b3893979fe800383bcdc1d298dc9b8.png"/>
  <manifest:file-entry manifest:media-type="image/png" manifest:full-path="Pictures/12823b2d6f7fa0568fa9c0431af024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install:brand_new"/><text:bookmark-start text:name="__RefHeading___brand_new_installation_1"/><text:bookmark-start text:name="brand_new_installation"/>Brand New Installation<text:bookmark-end text:name="__RefHeading___brand_new_installation_1"/><text:bookmark-end text:name="brand_new_installation"/></text:h>
      <text:h text:style-name="Heading_20_2" text:outline-level="2"><text:bookmark-start text:name="__RefHeading___install_required_programs_2"/><text:bookmark-start text:name="install_required_programs"/>Install Required Programs<text:bookmark-end text:name="__RefHeading___install_required_programs_2"/><text:bookmark-end text:name="install_required_programs"/></text:h>
      <text:list text:style-name="Numbering_20_1" text:continue-numbering="false">
        <text:list-item>
          <text:p text:style-name="Numbering_20_1_Content_First"> Click this link to download PDFCreator: <text:span text:style-name="Strong_20_Emphasis"><text:a xlink:type="simple" xlink:href="https://grandjean.net/updates/PDFCreatorSetup.exe" text:style-name="Internet_20_link" text:visited-style-name="Visited_20_Internet_20_Link">PDFCreator Setup</text:a></text:span></text:p>
          <text:list text:style-name="List_20_1">
            <text:list-item>
              <text:p text:style-name="List_20_1_Content"> <text:span text:style-name="Emphasis">TaxColl2k uses this utility to export some reports to PDF.</text:span></text:p>
            </text:list-item>
            <text:list-item>
              <text:p text:style-name="List_20_1_Content"> <text:span text:style-name="Emphasis">If everything went correctly, you should get a message from your browser asking if you want to "Run"/"Open" or "Save" the file.</text:span></text:p>
            </text:list-item>
            <text:list-item>
              <text:p text:style-name="List_20_1_Content"> <text:span text:style-name="Emphasis">Choose "Run"/"Open" then click the "OK" button.  The file will download.</text:span></text:p>
            </text:list-item>
            <text:list-item>
              <text:p text:style-name="List_20_1_Content"> <text:span text:style-name="Emphasis">After the download finishes, the setup file will start automatically.  Windows or an anti-virus program may ask if you are sure you want to run the file.  You may also need to provide an administrator password, depending on how your computer is set up.  Press "OK" or "Allow" as necessary to allow the setup program to open.</text:span></text:p>
            </text:list-item>
          </text:list>
        </text:list-item>
        <text:list-item>
          <text:p text:style-name="Numbering_20_1_Content"> Click this link to download the latest copy of our full installer: <text:span text:style-name="Strong_20_Emphasis"><text:a xlink:type="simple" xlink:href="https://grandjean.net/updates/TaxColl2kSetup.exe" text:style-name="Internet_20_link" text:visited-style-name="Visited_20_Internet_20_Link">TaxColl2k Setup</text:a></text:span></text:p>
          <text:list text:style-name="List_20_1">
            <text:list-item>
              <text:p text:style-name="List_20_1_Content"> <text:span text:style-name="Emphasis">If everything went correctly, you should get a message from your browser asking if you want to "Run"/"Open" or "Save" the file.</text:span></text:p>
            </text:list-item>
            <text:list-item>
              <text:p text:style-name="List_20_1_Content"> <text:span text:style-name="Emphasis">Choose "Run"/"Open" then click the "OK" button.  The file will download.</text:span></text:p>
            </text:list-item>
            <text:list-item>
              <text:p text:style-name="List_20_1_Content"> <text:span text:style-name="Emphasis">After the download finishes, the setup file will start automatically.  Windows or an anti-virus program may ask if you are sure you want to run the file.  You may also need to provide an administrator password, depending on how your computer is set up.  Press "OK" or "Allow" as necessary to allow the setup program to open.</text:span></text:p>
            </text:list-item>
            <text:list-item>
              <text:p text:style-name="List_20_1_Content"> <text:span text:style-name="Emphasis">If you receive the message, "MS Access was not found.  Please visit https://grandjean.net/updates/ to download and install Access Runtime 2013," then continue with Step 3 below.</text:span></text:p>
            </text:list-item>
          </text:list>
        </text:list-item>
        <text:list-item>
          <text:p text:style-name="Numbering_20_1_Content"> <text:span text:style-name="Strong_20_Emphasis">Only if needed</text:span>, click this link to download a copy of the Access Runtime: <text:a xlink:type="simple" xlink:href="https://grandjean.net/updates/AccessRuntime2013.exe" text:style-name="Internet_20_link" text:visited-style-name="Visited_20_Internet_20_Link">Access Runtime 2013 Setup</text:a></text:p>
          <text:list text:style-name="List_20_1">
            <text:list-item>
              <text:p text:style-name="List_20_1_Content"> <text:span text:style-name="Emphasis">Download and install as you did for the previous files.</text:span></text:p>
            </text:list-item>
            <text:list-item>
              <text:p text:style-name="List_20_1_Content_Last"> <text:span text:style-name="Emphasis">Re-run step 2 above, "TaxColl2k Setup."</text:span></text:p>
            </text:list-item>
          </text:list>
        </text:list-item>
      </text:list>
      <text:h text:style-name="Heading_20_2" text:outline-level="2"><text:bookmark-start text:name="__RefHeading___first_run_3"/><text:bookmark-start text:name="first_run"/>First Run<text:bookmark-end text:name="__RefHeading___first_run_3"/><text:bookmark-end text:name="first_run"/></text:h>
      <text:p text:style-name="Text_20_body"><text:span text:style-name="Plugin_Wrap_Span_Important">IMPORTANT:</text:span> Please follow the instructions in <text:a xlink:type="simple" xlink:href="https://www.grandjean.net/wiki/tax_coll/install/transfer_files" text:style-name="Internet_20_link" text:visited-style-name="Visited_20_Internet_20_Link">transferring files from another computer</text:a> if you have used TaxColl2k before and are just moving to a new computer.  The rest of these instructions are for brand new users.</text:p>
      <text:p text:style-name="Text_20_body">The "Get Year and Twp/Boro" form opens when the program starts up for the first time.</text:p>
      <text:list text:style-name="Numbering_20_1" text:continue-numbering="false">
        <text:list-item>
          <text:p text:style-name="Numbering_20_1_Content_First"> Click [Download Files] to open the file download form:<text:line-break/><draw:frame draw:style-name="media" draw:name="0" text:anchor-type="as-char" draw:z-index="0" svg:width="7.9375cm" style:rel-width="100%" svg:height="3.5976880081301cm" style:rel-height="scale"><draw:image xlink:href="Pictures/e7a4dd4701c1325fc9555b81ef07c0f5.png" xlink:type="simple" xlink:show="embed" xlink:actuate="onLoad"/></draw:frame></text:p>
        </text:list-item>
        <text:list-item>
          <text:p text:style-name="Numbering_20_1_Content"> Click on "Show advanced options…"<text:line-break/><draw:frame draw:style-name="media" draw:name="1" text:anchor-type="as-char" draw:z-index="1" svg:width="5.2916666666667cm" style:rel-width="100%" svg:height="4.5389727011494cm" style:rel-height="scale"><draw:image xlink:href="Pictures/bfd54788cb42b5ccb911037186adb04e.png" xlink:type="simple" xlink:show="embed" xlink:actuate="onLoad"/></draw:frame></text:p>
        </text:list-item>
        <text:list-item>
          <text:p text:style-name="Numbering_20_1_Content"> Change <text:span text:style-name="Strong_20_Emphasis">County</text:span> and <text:span text:style-name="Strong_20_Emphasis">District</text:span> to match your information, then click [OK]<text:line-break/><draw:frame draw:style-name="media" draw:name="2" text:anchor-type="as-char" draw:z-index="2" svg:width="5.2916666666667cm" style:rel-width="100%" svg:height="4.5389727011494cm" style:rel-height="scale"><draw:image xlink:href="Pictures/afc182fb71e660a9e210b01cdc3af475.png" xlink:type="simple" xlink:show="embed" xlink:actuate="onLoad"/></draw:frame></text:p>
        </text:list-item>
        <text:list-item>
          <text:p text:style-name="Numbering_20_1_Content"> If the file downloaded correctly, you will get a message box saying "…successfully downloaded…" Click [OK] to dismiss the message:<text:line-break/><draw:frame draw:style-name="media" draw:name="3" text:anchor-type="as-char" draw:z-index="3" svg:width="5.2916666666667cm" style:rel-width="100%" svg:height="2.9044486215539cm" style:rel-height="scale"><draw:image xlink:href="Pictures/c5b3893979fe800383bcdc1d298dc9b8.png" xlink:type="simple" xlink:show="embed" xlink:actuate="onLoad"/></draw:frame></text:p>
        </text:list-item>
        <text:list-item>
          <text:p text:style-name="Numbering_20_1_Content_Last"> Enter your <text:span text:style-name="Strong_20_Emphasis">District</text:span> number in the box then click [OK]:<text:line-break/><draw:frame draw:style-name="media" draw:name="4" text:anchor-type="as-char" draw:z-index="4" svg:width="7.9375cm" style:rel-width="100%" svg:height="3.5976880081301cm" style:rel-height="scale"><draw:image xlink:href="Pictures/12823b2d6f7fa0568fa9c0431af02431.png" xlink:type="simple" xlink:show="embed" xlink:actuate="onLoad"/></draw:frame></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CHNICAL NOTES</text:span></text:p><text:p text:style-name="Text_20_body">TaxColl2k runs inside Microsoft Access.  If you don't have Microsoft Access on your computer, you will need to install the free Access Runtime from our website before installing TaxColl2k.</text:p><text:p text:style-name="Text_20_body">You don't need to worry about whether you have Microsoft Access or not.  When you run our setup program, it will look for a suitable version of Microsoft Access.  If it can't find it, it will let you know.  At that point, you will just need to install the Access Runtime from our website and then re-run the TaxColl2k isntaller.</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57:18</meta:creation-date>
    <dc:creator>Generated</dc:creator>
    <dc:date>2026-09-08T22::57:18</dc:date>
    <dc:language>en-US</dc:language>
    <meta:editing-cycles>1</meta:editing-cycles>
    <meta:editing-duration>PT0S</meta:editing-duration>
    <dc:title>tax_coll:install:brand_new</dc:title>
  </office:meta>
</office:document-meta>
</file>