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b88f1955d592fac84e6a7a838b990f8.png"/>
  <manifest:file-entry manifest:media-type="image/png" manifest:full-path="Pictures/f9ab3a25cabacfccf6fcaf8d33e11e2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x_coll:export_report"/><text:bookmark-start text:name="__RefHeading___export_report_1"/><text:bookmark-start text:name="export_report"/>Export Report<text:bookmark-end text:name="__RefHeading___export_report_1"/><text:bookmark-end text:name="export_report"/></text:h>
      <text:h text:style-name="Heading_20_2" text:outline-level="2"><text:bookmark-start text:name="__RefHeading___running_the_report_2"/><text:bookmark-start text:name="running_the_report"/>Running the Report<text:bookmark-end text:name="__RefHeading___running_the_report_2"/><text:bookmark-end text:name="running_the_report"/></text:h>
      <text:p text:style-name="Text_20_body"><draw:frame draw:style-name="media" draw:name="0" text:anchor-type="as-char" draw:z-index="0" svg:width="10.583333333333cm" svg:height="8.3994708994709cm"><draw:image xlink:href="Pictures/5b88f1955d592fac84e6a7a838b990f8.png" xlink:type="simple" xlink:show="embed" xlink:actuate="onLoad"/></draw:frame></text:p>
      <text:p text:style-name="Text_20_body">This form appears when you run the  <text:a xlink:type="simple" xlink:href="https://grandjean.net/wiki/tax_coll/disbursement_report" text:style-name="Internet_20_link" text:visited-style-name="Visited_20_Internet_20_Link">Distribution Report</text:a> and <text:a xlink:type="simple" xlink:href="#tax_coll:export_report" text:style-name="Local_20_link" text:visited-style-name="Visited_20_Local_20_Link">Export Report</text:a>.</text:p>
      <text:h text:style-name="Heading_20_3" text:outline-level="3"><text:bookmark-start text:name="__RefHeading___start_date_3"/><text:bookmark-start text:name="start_date"/>Start Date<text:bookmark-end text:name="__RefHeading___start_date_3"/><text:bookmark-end text:name="start_date"/></text:h>
      <text:p text:style-name="Text_20_body">Enter the start date for the records needed.</text:p>
      <text:h text:style-name="Heading_20_3" text:outline-level="3"><text:bookmark-start text:name="__RefHeading___end_date_4"/><text:bookmark-start text:name="end_date"/>End Date<text:bookmark-end text:name="__RefHeading___end_date_4"/><text:bookmark-end text:name="end_date"/></text:h>
      <text:p text:style-name="Text_20_body">Enter the end date for the records needed.</text:p>
      <text:h text:style-name="Heading_20_3" text:outline-level="3"><text:bookmark-start text:name="__RefHeading___tax_type_5"/><text:bookmark-start text:name="tax_type"/>Tax Type<text:bookmark-end text:name="__RefHeading___tax_type_5"/><text:bookmark-end text:name="tax_type"/></text:h>
      <text:p text:style-name="Text_20_body">Enter the tax type of the records needed:</text:p>
      <text:list text:style-name="List_20_1" text:continue-numbering="false">
        <text:list-item>
          <text:p text:style-name="List_20_1_Content_First"> County</text:p>
        </text:list-item>
        <text:list-item>
          <text:p text:style-name="List_20_1_Content"> Municipal</text:p>
        </text:list-item>
        <text:list-item>
          <text:p text:style-name="List_20_1_Content_Last"> School</text:p>
        </text:list-item>
      </text:list>
      <text:h text:style-name="Heading_20_3" text:outline-level="3"><text:bookmark-start text:name="__RefHeading___export_drive_6"/><text:bookmark-start text:name="export_drive"/>Export Drive<text:bookmark-end text:name="__RefHeading___export_drive_6"/><text:bookmark-end text:name="export_drive"/></text:h>
      <text:p text:style-name="Text_20_body">Enter a location for files to be exported to.</text:p>
      <text:list text:style-name="List_20_1" text:continue-numbering="false">
        <text:list-item>
          <text:p text:style-name="List_20_1_Content_First"> Tax Year Report</text:p>
        </text:list-item>
        <text:list-item>
          <text:p text:style-name="List_20_1_Content_Last"> C</text:p>
        </text:list-item>
      </text:list>
      <text:h text:style-name="Heading_20_2" text:outline-level="2"><text:bookmark-start text:name="__RefHeading___report_contents_7"/><text:bookmark-start text:name="report_contents"/>Report Contents<text:bookmark-end text:name="__RefHeading___report_contents_7"/><text:bookmark-end text:name="report_contents"/></text:h>
      <text:p text:style-name="Text_20_body"><draw:frame draw:style-name="media" draw:name="1" text:anchor-type="as-char" draw:z-index="1" svg:width="10.583333333333cm" svg:height="3.5347496706192cm"><draw:image xlink:href="Pictures/f9ab3a25cabacfccf6fcaf8d33e11e2b.png" xlink:type="simple" xlink:show="embed" xlink:actuate="onLoad"/></draw:frame></text:p>
      <text:h text:style-name="Heading_20_3" text:outline-level="3"><text:bookmark-start text:name="__RefHeading___bill_8"/><text:bookmark-start text:name="bill"/>Bill<text:bookmark-end text:name="__RefHeading___bill_8"/><text:bookmark-end text:name="bill"/></text:h>
      <text:p text:style-name="Text_20_body"><text:a xlink:type="simple" xlink:href="https://grandjean.net/wiki/todo" text:style-name="Internet_20_link" text:visited-style-name="Visited_20_Internet_20_Link">todo</text:a></text:p>
      <text:h text:style-name="Heading_20_3" text:outline-level="3"><text:bookmark-start text:name="__RefHeading___inst_9"/><text:bookmark-start text:name="inst"/>Inst<text:bookmark-end text:name="__RefHeading___inst_9"/><text:bookmark-end text:name="inst"/></text:h>
      <text:p text:style-name="Text_20_body"><text:a xlink:type="simple" xlink:href="https://grandjean.net/wiki/todo" text:style-name="Internet_20_link" text:visited-style-name="Visited_20_Internet_20_Link">todo</text:a></text:p>
      <text:h text:style-name="Heading_20_3" text:outline-level="3"><text:bookmark-start text:name="__RefHeading___owner_10"/><text:bookmark-start text:name="owner"/>Owner<text:bookmark-end text:name="__RefHeading___owner_10"/><text:bookmark-end text:name="owner"/></text:h>
      <text:p text:style-name="Text_20_body">Owner name</text:p>
      <text:h text:style-name="Heading_20_3" text:outline-level="3"><text:bookmark-start text:name="__RefHeading___per_capita_11"/><text:bookmark-start text:name="per_capita"/>Per Capita<text:bookmark-end text:name="__RefHeading___per_capita_11"/><text:bookmark-end text:name="per_capita"/></text:h>
      <text:p text:style-name="Text_20_body"><text:a xlink:type="simple" xlink:href="https://grandjean.net/wiki/todo" text:style-name="Internet_20_link" text:visited-style-name="Visited_20_Internet_20_Link">todo</text:a></text:p>
      <text:h text:style-name="Heading_20_3" text:outline-level="3"><text:bookmark-start text:name="__RefHeading___dispen_12"/><text:bookmark-start text:name="dispen"/>Dis/Pen<text:bookmark-end text:name="__RefHeading___dispen_12"/><text:bookmark-end text:name="dispen"/></text:h>
      <text:p text:style-name="Text_20_body"><text:a xlink:type="simple" xlink:href="https://grandjean.net/wiki/todo" text:style-name="Internet_20_link" text:visited-style-name="Visited_20_Internet_20_Link">todo</text:a></text:p>
      <text:h text:style-name="Heading_20_3" text:outline-level="3"><text:bookmark-start text:name="__RefHeading___occup_13"/><text:bookmark-start text:name="occup"/>Occup.<text:bookmark-end text:name="__RefHeading___occup_13"/><text:bookmark-end text:name="occup"/></text:h>
      <text:p text:style-name="Text_20_body"><text:a xlink:type="simple" xlink:href="https://grandjean.net/wiki/todo" text:style-name="Internet_20_link" text:visited-style-name="Visited_20_Internet_20_Link">todo</text:a></text:p>
      <text:h text:style-name="Heading_20_3" text:outline-level="3"><text:bookmark-start text:name="__RefHeading___dispen_14"/><text:bookmark-start text:name="dispen1"/>Dis/Pen<text:bookmark-end text:name="__RefHeading___dispen_14"/><text:bookmark-end text:name="dispen1"/></text:h>
      <text:p text:style-name="Text_20_body"><text:a xlink:type="simple" xlink:href="https://grandjean.net/wiki/todo" text:style-name="Internet_20_link" text:visited-style-name="Visited_20_Internet_20_Link">todo</text:a></text:p>
      <text:h text:style-name="Heading_20_3" text:outline-level="3"><text:bookmark-start text:name="__RefHeading___total_15"/><text:bookmark-start text:name="total"/>Total<text:bookmark-end text:name="__RefHeading___total_15"/><text:bookmark-end text:name="total"/></text:h>
      <text:p text:style-name="Text_20_body">Total of all valu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7::07:46</meta:creation-date>
    <dc:creator>Generated</dc:creator>
    <dc:date>2026-09-08T17::07:46</dc:date>
    <dc:language>en-US</dc:language>
    <meta:editing-cycles>1</meta:editing-cycles>
    <meta:editing-duration>PT0S</meta:editing-duration>
    <dc:title>tax_coll:export_report</dc:title>
  </office:meta>
</office:document-meta>
</file>