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9f67ea3356a55d13ad7d038e6475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checklookup_report"/><text:bookmark-start text:name="__RefHeading___check_lookup_1"/><text:bookmark-start text:name="check_lookup"/>Check Lookup<text:bookmark-end text:name="__RefHeading___check_lookup_1"/><text:bookmark-end text:name="check_lookup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7.5027386541471cm"><draw:image xlink:href="Pictures/f99f67ea3356a55d13ad7d038e64750a.png" xlink:type="simple" xlink:show="embed" xlink:actuate="onLoad"/></draw:frame></text:p>
      <text:h text:style-name="Heading_20_3" text:outline-level="3"><text:bookmark-start text:name="__RefHeading___enter_check_number_3"/><text:bookmark-start text:name="enter_check_number"/>Enter Check Number<text:bookmark-end text:name="__RefHeading___enter_check_number_3"/><text:bookmark-end text:name="enter_check_number"/></text:h>
      <text:p text:style-name="Text_20_body">Enter the check number to be looked up.</text:p>
      <text:h text:style-name="Heading_20_2" text:outline-level="2"><text:bookmark-start text:name="__RefHeading___report_contents_4"/><text:bookmark-start text:name="report_contents"/>Report Contents<text:bookmark-end text:name="__RefHeading___report_contents_4"/><text:bookmark-end text:name="report_contents"/></text:h>
      <text:h text:style-name="Heading_20_3" text:outline-level="3"><text:bookmark-start text:name="__RefHeading___date_5"/><text:bookmark-start text:name="date"/>Date<text:bookmark-end text:name="__RefHeading___date_5"/><text:bookmark-end text:name="date"/></text:h>
      <text:p text:style-name="Text_20_body">Date of the check.</text:p>
      <text:h text:style-name="Heading_20_3" text:outline-level="3"><text:bookmark-start text:name="__RefHeading___check_6"/><text:bookmark-start text:name="check"/>Check<text:bookmark-end text:name="__RefHeading___check_6"/><text:bookmark-end text:name="check"/></text:h>
      <text:p text:style-name="Text_20_body">Number of the specified check.</text:p>
      <text:h text:style-name="Heading_20_3" text:outline-level="3"><text:bookmark-start text:name="__RefHeading___tax_type_7"/><text:bookmark-start text:name="tax_type"/>Tax Type<text:bookmark-end text:name="__RefHeading___tax_type_7"/><text:bookmark-end text:name="tax_type"/></text:h>
      <text:p text:style-name="Text_20_body">Type of tax that the check was paid for (municipal, school, or county)
<text:a xlink:type="simple" xlink:href="https://www.grandjean.net/wiki/todo" text:style-name="Internet_20_link" text:visited-style-name="Visited_20_Internet_20_Link">todo</text:a></text:p>
      <text:h text:style-name="Heading_20_3" text:outline-level="3"><text:bookmark-start text:name="__RefHeading___district_8"/><text:bookmark-start text:name="district"/>District<text:bookmark-end text:name="__RefHeading___district_8"/><text:bookmark-end text:name="district"/></text:h>
      <text:p text:style-name="Text_20_body">District of the client's check.</text:p>
      <text:h text:style-name="Heading_20_3" text:outline-level="3"><text:bookmark-start text:name="__RefHeading___bill_9"/><text:bookmark-start text:name="bill"/>Bill<text:bookmark-end text:name="__RefHeading___bill_9"/><text:bookmark-end text:name="bill"/></text:h>
      <text:p text:style-name="Text_20_body">The bill number for what the check paid for.</text:p>
      <text:h text:style-name="Heading_20_3" text:outline-level="3"><text:bookmark-start text:name="__RefHeading___amount_10"/><text:bookmark-start text:name="amount"/>Amount<text:bookmark-end text:name="__RefHeading___amount_10"/><text:bookmark-end text:name="amount"/></text:h>
      <text:p text:style-name="Text_20_body">How much the check was written out for.</text:p>
      <text:h text:style-name="Heading_20_3" text:outline-level="3"><text:bookmark-start text:name="__RefHeading___paid_by_11"/><text:bookmark-start text:name="paid_by"/>Paid By<text:bookmark-end text:name="__RefHeading___paid_by_11"/><text:bookmark-end text:name="paid_by"/></text:h>
      <text:p text:style-name="Text_20_body">Name of the client who paid the che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1::06:50</meta:creation-date>
    <dc:creator>Generated</dc:creator>
    <dc:date>2026-09-08T21::06:50</dc:date>
    <dc:language>en-US</dc:language>
    <meta:editing-cycles>1</meta:editing-cycles>
    <meta:editing-duration>PT0S</meta:editing-duration>
    <dc:title>tax_coll:checklookup_report</dc:title>
  </office:meta>
</office:document-meta>
</file>