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759aec24b0b93b2d1ca23f5bda2ec2e.jpg"/>
  <manifest:file-entry manifest:media-type="image/jpeg" manifest:full-path="Pictures/365e8981b37ac5ee554aa713ab440227.jpg"/>
  <manifest:file-entry manifest:media-type="image/jpeg" manifest:full-path="Pictures/d42086c238cd6414e31c7b8b6ec19dc7.jpg"/>
  <manifest:file-entry manifest:media-type="image/jpeg" manifest:full-path="Pictures/462345dde05cb4d4c703cd894b656549.jpg"/>
  <manifest:file-entry manifest:media-type="image/jpeg" manifest:full-path="Pictures/836632aa9673accbe688a0cba51f9358.jpg"/>
  <manifest:file-entry manifest:media-type="image/jpeg" manifest:full-path="Pictures/59f0539b1c5f47d34ab7182298a4b715.jpg"/>
  <manifest:file-entry manifest:media-type="image/jpeg" manifest:full-path="Pictures/125a5d147b8e0c3e6c521d314d6c8898.jpg"/>
  <manifest:file-entry manifest:media-type="image/jpeg" manifest:full-path="Pictures/05fd47264b6783b05f11aa8a0ad030ca.jpg"/>
  <manifest:file-entry manifest:media-type="image/jpeg" manifest:full-path="Pictures/d7b631f101036a688233ef4a2e266ad0.jpg"/>
  <manifest:file-entry manifest:media-type="image/jpeg" manifest:full-path="Pictures/8536ff17b27ebfc8242481e7881a44b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x_coll:bulkpmtimport_form"/><text:bookmark-start text:name="__RefHeading___bulk_import_form_1"/><text:bookmark-start text:name="bulk_import_form"/>Bulk Import Form<text:bookmark-end text:name="__RefHeading___bulk_import_form_1"/><text:bookmark-end text:name="bulk_import_form"/></text:h>
      <text:p text:style-name="Text_20_body"><draw:frame draw:style-name="media" draw:name="0" text:anchor-type="as-char" draw:z-index="0" svg:width="21.166666666667cm" style:rel-width="100%" svg:height="12.162521815009cm" style:rel-height="scale"><draw:image xlink:href="Pictures/9759aec24b0b93b2d1ca23f5bda2ec2e.jpg" xlink:type="simple" xlink:show="embed" xlink:actuate="onLoad"/></draw:frame></text:p>
      <text:h text:style-name="Heading_20_3" text:outline-level="3"><text:bookmark-start text:name="__RefHeading___select_new_file_2"/><text:bookmark-start text:name="select_new_file"/>Select New File<text:bookmark-end text:name="__RefHeading___select_new_file_2"/><text:bookmark-end text:name="select_new_file"/></text:h>
      <text:p text:style-name="Text_20_body">Click [Browse…] to choose the file you received from the mortgage company. If you have a .csv file, you can change the file type via the drop-down in file explorer.<text:line-break/>
<draw:frame draw:style-name="media" draw:name="1" text:anchor-type="as-char" draw:z-index="1" svg:width="6.6145833333333cm" style:rel-width="100%" svg:height="1.935117464539cm" style:rel-height="scale"><draw:image xlink:href="Pictures/365e8981b37ac5ee554aa713ab440227.jpg" xlink:type="simple" xlink:show="embed" xlink:actuate="onLoad"/></draw:frame></text:p>
      <text:h text:style-name="Heading_20_3" text:outline-level="3"><text:bookmark-start text:name="__RefHeading___file_has_header_row_3"/><text:bookmark-start text:name="file_has_header_row"/>File Has Header Row<text:bookmark-end text:name="__RefHeading___file_has_header_row_3"/><text:bookmark-end text:name="file_has_header_row"/></text:h>
      <text:p text:style-name="Text_20_body"><draw:frame draw:style-name="media" draw:name="2" text:anchor-type="as-char" draw:z-index="2" svg:width="5.2916666666667cm" style:rel-width="100%" svg:height="0.79375cm" style:rel-height="scale"><draw:image xlink:href="Pictures/d42086c238cd6414e31c7b8b6ec19dc7.jpg" xlink:type="simple" xlink:show="embed" xlink:actuate="onLoad"/></draw:frame><text:line-break/>
Checking this box will skip importing data from the first row in the file during the import process. This is to handle electronic files that have a "header" row.<text:line-break/>
<text:line-break/>
For example:</text:p>
      <text:list text:style-name="List_20_1" text:continue-numbering="false">
        <text:list-item>
          <text:p text:style-name="LastListParagraph_List_20_1_Content_First"> CtlNumber,PaidBy,Bill,PaymentAmount</text:p>
        </text:list-item>
      </text:list>
      <text:p text:style-name="Text_20_body">Would be examples of column names if a file had a "header row."</text:p>
      <text:p text:style-name="Text_20_body">If in doubt, you can see how checking/unchecking the box will affect the options in the identifier combo boxes. If you don't see any header row, you can leave this box unchecked.</text:p>
      <text:h text:style-name="Heading_20_3" text:outline-level="3"><text:bookmark-start text:name="__RefHeading___identifier_type_4"/><text:bookmark-start text:name="identifier_type"/>Identifier Type<text:bookmark-end text:name="__RefHeading___identifier_type_4"/><text:bookmark-end text:name="identifier_type"/></text:h>
      <text:p text:style-name="Text_20_body"><draw:frame draw:style-name="media" draw:name="3" text:anchor-type="as-char" draw:z-index="3" svg:width="6.6145833333333cm" style:rel-width="100%" svg:height="2.5905022179975cm" style:rel-height="scale"><draw:image xlink:href="Pictures/462345dde05cb4d4c703cd894b656549.jpg" xlink:type="simple" xlink:show="embed" xlink:actuate="onLoad"/></draw:frame><text:line-break/>
Based on what you see in the data file, choose one of the three identifier "types" to match on:</text:p>
      <text:list text:style-name="Numbering_20_1" text:continue-numbering="false">
        <text:list-item>
          <text:p text:style-name="Numbering_20_1_Content_First"> Bill Number</text:p>
        </text:list-item>
        <text:list-item>
          <text:p text:style-name="Numbering_20_1_Content"> Control Number</text:p>
        </text:list-item>
        <text:list-item>
          <text:p text:style-name="Numbering_20_1_Content_Last"> Tax Map/Parcel ID</text:p>
        </text:list-item>
      </text:list>
      <text:h text:style-name="Heading_20_3" text:outline-level="3"><text:bookmark-start text:name="__RefHeading___check_number_5"/><text:bookmark-start text:name="check_number"/>Check Number<text:bookmark-end text:name="__RefHeading___check_number_5"/><text:bookmark-end text:name="check_number"/></text:h>
      <text:p text:style-name="Text_20_body"><draw:frame draw:style-name="media" draw:name="4" text:anchor-type="as-char" draw:z-index="4" svg:width="6.6145833333333cm" style:rel-width="100%" svg:height="1.0773753156566cm" style:rel-height="scale"><draw:image xlink:href="Pictures/836632aa9673accbe688a0cba51f9358.jpg" xlink:type="simple" xlink:show="embed" xlink:actuate="onLoad"/></draw:frame><text:line-break/>
Enter the check number for the payments you are importing (separate with commas if multiple checks for one file)</text:p>
      <text:h text:style-name="Heading_20_3" text:outline-level="3"><text:bookmark-start text:name="__RefHeading___selecting_identifying_information_6"/><text:bookmark-start text:name="selecting_identifying_information"/>Selecting Identifying Information<text:bookmark-end text:name="__RefHeading___selecting_identifying_information_6"/><text:bookmark-end text:name="selecting_identifying_information"/></text:h>
      <text:p text:style-name="Text_20_body">The identifying information is necessary to import the payments. This helps link the electronic file information to the data in <text:span text:style-name="Emphasis">TaxColl2k</text:span>.</text:p>
      <text:h text:style-name="Heading_20_4" text:outline-level="4"><text:bookmark-start text:name="__RefHeading___identifier_7"/><text:bookmark-start text:name="identifier"/>Identifier<text:bookmark-end text:name="__RefHeading___identifier_7"/><text:bookmark-end text:name="identifier"/></text:h>
      <text:p text:style-name="Text_20_body"><draw:frame draw:style-name="media" draw:name="5" text:anchor-type="as-char" draw:z-index="5" svg:width="6.6145833333333cm" style:rel-width="100%" svg:height="3.0093374624625cm" style:rel-height="scale"><draw:image xlink:href="Pictures/59f0539b1c5f47d34ab7182298a4b715.jpg" xlink:type="simple" xlink:show="embed" xlink:actuate="onLoad"/></draw:frame><text:line-break/>
This should be either a:</text:p>
      <text:list text:style-name="List_20_1" text:continue-numbering="false">
        <text:list-item>
          <text:p text:style-name="List_20_1_Content_First"> Bill Number</text:p>
        </text:list-item>
        <text:list-item>
          <text:p text:style-name="List_20_1_Content"> Control Number</text:p>
        </text:list-item>
        <text:list-item>
          <text:p text:style-name="List_20_1_Content_Last"> Tax Map/Parcel ID</text:p>
        </text:list-item>
      </text:list>
      <text:p text:style-name="Text_20_body"><text:span text:style-name="Strong_20_Emphasis">Make sure</text:span> to identify the data correctly using the "Identifier Type" dropdown above the "Check Number" field.</text:p>
      <text:h text:style-name="Heading_20_4" text:outline-level="4"><text:bookmark-start text:name="__RefHeading___pmt_amt_8"/><text:bookmark-start text:name="pmt_amt"/>Pmt Amt<text:bookmark-end text:name="__RefHeading___pmt_amt_8"/><text:bookmark-end text:name="pmt_amt"/></text:h>
      <text:p text:style-name="Text_20_body"><draw:frame draw:style-name="media" draw:name="6" text:anchor-type="as-char" draw:z-index="6" svg:width="6.6145833333333cm" style:rel-width="100%" svg:height="3.6441454475309cm" style:rel-height="scale"><draw:image xlink:href="Pictures/125a5d147b8e0c3e6c521d314d6c8898.jpg" xlink:type="simple" xlink:show="embed" xlink:actuate="onLoad"/></draw:frame><text:line-break/>
Identify the column using the sample data that most likely is the Payment Amount of the bills.</text:p>
      <text:h text:style-name="Heading_20_4" text:outline-level="4"><text:bookmark-start text:name="__RefHeading___owner_name_9"/><text:bookmark-start text:name="owner_name"/>Owner Name<text:bookmark-end text:name="__RefHeading___owner_name_9"/><text:bookmark-end text:name="owner_name"/></text:h>
      <text:p text:style-name="Text_20_body"><draw:frame draw:style-name="media" draw:name="7" text:anchor-type="as-char" draw:z-index="7" svg:width="6.6145833333333cm" style:rel-width="100%" svg:height="3.2785326086957cm" style:rel-height="scale"><draw:image xlink:href="Pictures/05fd47264b6783b05f11aa8a0ad030ca.jpg" xlink:type="simple" xlink:show="embed" xlink:actuate="onLoad"/></draw:frame><text:line-break/>
While not mandatory to select, try to identify using the sample data what is most likely the owner name column</text:p>
      <text:h text:style-name="Heading_20_3" text:outline-level="3"><text:bookmark-start text:name="__RefHeading___import_payments_10"/><text:bookmark-start text:name="import_payments"/>Import Payments<text:bookmark-end text:name="__RefHeading___import_payments_10"/><text:bookmark-end text:name="import_payments"/></text:h>
      <text:p text:style-name="Text_20_body"><draw:frame draw:style-name="media" draw:name="8" text:anchor-type="as-char" draw:z-index="8" svg:width="6.6145833333333cm" style:rel-width="100%" svg:height="2.2300595238095cm" style:rel-height="scale"><draw:image xlink:href="Pictures/d7b631f101036a688233ef4a2e266ad0.jpg" xlink:type="simple" xlink:show="embed" xlink:actuate="onLoad"/></draw:frame><text:line-break/><text:line-break/>
Clicking the [Import Payments] button will begin the import process. If the identifier and payment amount have been selected, you will be prompted to provide the Tax Type and Payment Period this electronic file was made for:<text:line-break/><text:line-break/>
<draw:frame draw:style-name="media" draw:name="9" text:anchor-type="as-char" draw:z-index="9" svg:width="7.9375cm" style:rel-width="100%" svg:height="11.190952034884cm" style:rel-height="scale"><draw:image xlink:href="Pictures/8536ff17b27ebfc8242481e7881a44b1.jpg" xlink:type="simple" xlink:show="embed" xlink:actuate="onLoad"/></draw:frame><text:line-break/><text:line-break/>
Once the payments have been imported, the "Pending Payments" report will open and display any payments categorized as one of the following:</text:p>
      <text:list text:style-name="List_20_1" text:continue-numbering="false">
        <text:list-item>
          <text:p text:style-name="List_20_1_Content_First"> Overpayment (partial refund; bill will be PAID)</text:p>
        </text:list-item>
        <text:list-item>
          <text:p text:style-name="List_20_1_Content"> Underpayment (full refund; bill will remain UNPAID)</text:p>
        </text:list-item>
        <text:list-item>
          <text:p text:style-name="List_20_1_Content"> Already paid (full refund)</text:p>
        </text:list-item>
        <text:list-item>
          <text:p text:style-name="List_20_1_Content_Last"> Parcel not found (full refund)</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7::12:23</meta:creation-date>
    <dc:creator>Generated</dc:creator>
    <dc:date>2026-09-08T17::12:23</dc:date>
    <dc:language>en-US</dc:language>
    <meta:editing-cycles>1</meta:editing-cycles>
    <meta:editing-duration>PT0S</meta:editing-duration>
    <dc:title>tax_coll:bulkpmtimport_form</dc:title>
  </office:meta>
</office:document-meta>
</file>