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x_claim:repository_sale_menu_form"/>Parcels are identified as being part of a Repository Sale by having the Repository Sale Date filled in.  This date can be viewed and edited on the Property Claim Form, near the top of the form in the center.  If a Tax Claim Office wants to create the documents provided here it can be done for as few as one property by entering the date the property was sold in this field.  There is also a Sale Price which is the minimum bid on documents where that is needed. </text:p>
      <text:h text:style-name="Heading_20_1" text:outline-level="1"><text:bookmark-start text:name="__RefHeading___pre_sale_dist_notice_1"/><text:bookmark-start text:name="pre_sale_dist_notice"/>Pre Sale Dist Notice<text:bookmark-end text:name="__RefHeading___pre_sale_dist_notice_1"/><text:bookmark-end text:name="pre_sale_dist_notice"/></text:h>
      <text:p text:style-name="Text_20_body">This function provides a notice of the repository sale and list of the properties to be sold for the affected taxing bodies.  It also produces a Certified Mailing list for the post office.  In order to create these documents the program prompts for the Repository Sale Date and Amount of the certification fee.  The Repository Sale Date is used to determine which properties appear on the reports and the certification fee is printed on the Certified Mailing list.</text:p>
      <text:h text:style-name="Heading_20_1" text:outline-level="1"><text:bookmark-start text:name="__RefHeading___pre_sale_owner_notice_2"/><text:bookmark-start text:name="pre_sale_owner_notice"/>Pre Sale Owner Notice<text:bookmark-end text:name="__RefHeading___pre_sale_owner_notice_2"/><text:bookmark-end text:name="pre_sale_owner_notice"/></text:h>
      <text:h text:style-name="Heading_20_1" text:outline-level="1"><text:bookmark-start text:name="__RefHeading___post_sale_dist_notice_3"/><text:bookmark-start text:name="post_sale_dist_notice"/>Post Sale Dist Notice<text:bookmark-end text:name="__RefHeading___post_sale_dist_notice_3"/><text:bookmark-end text:name="post_sale_dist_notic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2::57:17</meta:creation-date>
    <dc:creator>Generated</dc:creator>
    <dc:date>2026-09-08T22::57:17</dc:date>
    <dc:language>en-US</dc:language>
    <meta:editing-cycles>1</meta:editing-cycles>
    <meta:editing-duration>PT0S</meta:editing-duration>
    <dc:title>tax_claim:repository_sale_menu_form</dc:title>
  </office:meta>
</office:document-meta>
</file>