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laim:bidder_report"/><text:bookmark-start text:name="__RefHeading___bidder_list_1"/><text:bookmark-start text:name="bidder_list"/>Bidder List<text:bookmark-end text:name="__RefHeading___bidder_list_1"/><text:bookmark-end text:name="bidder_list"/></text:h>
      <text:p text:style-name="Text_20_body">All registered bidders regardless of the sale date</text:p>
      <text:h text:style-name="Heading_20_2" text:outline-level="2"><text:bookmark-start text:name="__RefHeading___numeric_2"/><text:bookmark-start text:name="numeric"/>Numeric<text:bookmark-end text:name="__RefHeading___numeric_2"/><text:bookmark-end text:name="numeric"/></text:h>
      <text:p text:style-name="Text_20_body">Bidders ordered by their bidder numbers</text:p>
      <text:h text:style-name="Heading_20_2" text:outline-level="2"><text:bookmark-start text:name="__RefHeading___alphabetic_3"/><text:bookmark-start text:name="alphabetic"/>Alphabetic<text:bookmark-end text:name="__RefHeading___alphabetic_3"/><text:bookmark-end text:name="alphabetic"/></text:h>
      <text:p text:style-name="Text_20_body">Bidders ordered alphabeticall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13:13</meta:creation-date>
    <dc:creator>Generated</dc:creator>
    <dc:date>2026-09-08T17::13:13</dc:date>
    <dc:language>en-US</dc:language>
    <meta:editing-cycles>1</meta:editing-cycles>
    <meta:editing-duration>PT0S</meta:editing-duration>
    <dc:title>tax_claim:bidder_report</dc:title>
  </office:meta>
</office:document-meta>
</file>