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laim:bidder_registration"/><text:bookmark-start text:name="__RefHeading___bidder_registration_1"/><text:bookmark-start text:name="bidder_registration"/>Bidder Registration<text:bookmark-end text:name="__RefHeading___bidder_registration_1"/><text:bookmark-end text:name="bidder_registration"/></text:h>
      <text:p text:style-name="Text_20_body">Due to the signing of Act 33 of 2021 into Tax Claim law, new legal guidelines exist concerning the bidder registration process. The full text can be read <text:a xlink:type="simple" xlink:href="https://www.legis.state.pa.us/cfdocs/legis/PN/Public/btCheck.cfm?txtType=PDF&amp;sessYr=2021&amp;sessInd=0&amp;billBody=H&amp;billTyp=B&amp;billNbr=0264&amp;pn=0235" text:style-name="Internet_20_link" text:visited-style-name="Visited_20_Internet_20_Link">her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2::57:01</meta:creation-date>
    <dc:creator>Generated</dc:creator>
    <dc:date>2026-09-08T22::57:01</dc:date>
    <dc:language>en-US</dc:language>
    <meta:editing-cycles>1</meta:editing-cycles>
    <meta:editing-duration>PT0S</meta:editing-duration>
    <dc:title>tax_claim:bidder_registration</dc:title>
  </office:meta>
</office:document-meta>
</file>