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auction_form"/><text:bookmark-start text:name="__RefHeading___auction_form_1"/><text:bookmark-start text:name="auction_form"/>Auction Form<text:bookmark-end text:name="__RefHeading___auction_form_1"/><text:bookmark-end text:name="auction_form"/></text:h>
      <text:h text:style-name="Heading_20_3" text:outline-level="3"><text:bookmark-start text:name="__RefHeading___looking_up_property_2"/><text:bookmark-start text:name="looking_up_property"/>Looking up Property<text:bookmark-end text:name="__RefHeading___looking_up_property_2"/><text:bookmark-end text:name="looking_up_property"/></text:h>
      <text:p text:style-name="Text_20_body">Upon first opening the "Auction Form," only the bottom portion of the form will be visible.
<text:line-break/>
<text:span text:style-name="Strong_20_Emphasis">Sale Type</text:span><text:line-break/>
If there is only one sale type for the selected <text:a xlink:type="simple" xlink:href="https://grandjean.net/wiki/tax_claim/auction_menu_form#sale_date" text:style-name="Internet_20_link" text:visited-style-name="Visited_20_Internet_20_Link">sale date</text:a>, the "Sale Type" drop-down list will fill itself with the correct sale type. If there are multiple sale types on the same day, the user is required to manually select which sale type the current sale is for.</text:p>
      <text:h text:style-name="Heading_20_3" text:outline-level="3"><text:bookmark-start text:name="__RefHeading___selecting_bidder_3"/><text:bookmark-start text:name="selecting_bidder"/>Selecting Bidder<text:bookmark-end text:name="__RefHeading___selecting_bidder_3"/><text:bookmark-end text:name="selecting_bidder"/></text:h>
      <text:h text:style-name="Heading_20_3" text:outline-level="3"><text:bookmark-start text:name="__RefHeading___entering_sale_price_4"/><text:bookmark-start text:name="entering_sale_price"/>Entering Sale Price<text:bookmark-end text:name="__RefHeading___entering_sale_price_4"/><text:bookmark-end text:name="entering_sale_price"/></text:h>
      <text:h text:style-name="Heading_20_3" text:outline-level="3"><text:bookmark-start text:name="__RefHeading___printing_auction_form_details_5"/><text:bookmark-start text:name="printing_auction_form_details"/>Printing Auction Form Details<text:bookmark-end text:name="__RefHeading___printing_auction_form_details_5"/><text:bookmark-end text:name="printing_auction_form_detail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2:42</meta:creation-date>
    <dc:creator>Generated</dc:creator>
    <dc:date>2026-09-08T17::12:42</dc:date>
    <dc:language>en-US</dc:language>
    <meta:editing-cycles>1</meta:editing-cycles>
    <meta:editing-duration>PT0S</meta:editing-duration>
    <dc:title>tax_claim:auction_form</dc:title>
  </office:meta>
</office:document-meta>
</file>