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bation:report_styles"/><text:bookmark-start text:name="__RefHeading___report_styles_feature_1"/><text:bookmark-start text:name="report_styles_feature"/>Report Styles Feature<text:bookmark-end text:name="__RefHeading___report_styles_feature_1"/><text:bookmark-end text:name="report_styles_feature"/></text:h>
      <text:p text:style-name="Text_20_body">The Report Styles feature provides flexibility and customization options for generating Presentence Investigation (PSI) reports. By allowing users to select and modify report styles, the software ensures that each PSI report meets the specific requirements of the case and aligns with the preferences of the court. This wiki page explores the key characteristics and functionalities of the Report Styles feature.</text:p>
      <text:h text:style-name="Heading_20_2" text:outline-level="2"><text:bookmark-start text:name="__RefHeading___key_characteristics_2"/><text:bookmark-start text:name="key_characteristics"/>Key Characteristics<text:bookmark-end text:name="__RefHeading___key_characteristics_2"/><text:bookmark-end text:name="key_characteristics"/></text:h>
      <text:h text:style-name="Heading_20_3" text:outline-level="3"><text:bookmark-start text:name="__RefHeading___choosing_and_changing_report_styles_3"/><text:bookmark-start text:name="choosing_and_changing_report_styles"/>Choosing and Changing Report Styles<text:bookmark-end text:name="__RefHeading___choosing_and_changing_report_styles_3"/><text:bookmark-end text:name="choosing_and_changing_report_styles"/></text:h>
      <text:p text:style-name="Text_20_body">When creating a new PSI, users have the option to choose a report style from a selection of predefined styles. These styles, such as Full or Abridged, serve as templates that determine the visibility of subsections within the report. Furthermore, users can also change the report style for a PSI at any time, providing the flexibility to adapt the report format as needed.</text:p>
      <text:h text:style-name="Heading_20_3" text:outline-level="3"><text:bookmark-start text:name="__RefHeading___visibility_settings_for_subsections_4"/><text:bookmark-start text:name="visibility_settings_for_subsections"/>Visibility Settings for Subsections<text:bookmark-end text:name="__RefHeading___visibility_settings_for_subsections_4"/><text:bookmark-end text:name="visibility_settings_for_subsections"/></text:h>
      <text:p text:style-name="Text_20_body">Each report style has default visibility settings for subsections within a PSI. These settings determine which sections are initially visible and which sections are hidden. The default visibility settings ensure consistency and streamline the report generation process. However, the software allows users to customize the visibility of subsections for each individual PSI, deviating from the default settings when necessary to address the specific requirements of the case.</text:p>
      <text:h text:style-name="Heading_20_3" text:outline-level="3"><text:bookmark-start text:name="__RefHeading___customization_of_default_visibility_settings_5"/><text:bookmark-start text:name="customization_of_default_visibility_settings"/>Customization of Default Visibility Settings<text:bookmark-end text:name="__RefHeading___customization_of_default_visibility_settings_5"/><text:bookmark-end text:name="customization_of_default_visibility_settings"/></text:h>
      <text:p text:style-name="Text_20_body">Users with the proper permissions can modify the default visibility settings for each report style. This capability allows administrators or authorized personnel to define which sections should be visible by default for each style. By tailoring the default visibility settings, the software empowers the probation department to establish standardized report formats that meet their specific needs and align with the expectations of the court.</text:p>
      <text:h text:style-name="Heading_20_3" text:outline-level="3"><text:bookmark-start text:name="__RefHeading___adding_new_report_styles_6"/><text:bookmark-start text:name="adding_new_report_styles"/>Adding New Report Styles<text:bookmark-end text:name="__RefHeading___adding_new_report_styles_6"/><text:bookmark-end text:name="adding_new_report_styles"/></text:h>
      <text:p text:style-name="Text_20_body">While users cannot add new report styles themselves, the software developers at Grandjean &amp; Braverman (G&amp;B) can easily incorporate additional styles upon request. For instance, if a particular case type, such as DUI (Driving Under the Influence), requires a specific report style, the developers can create a custom style to cater to those requirements. This flexibility ensures that the software remains adaptable to evolving needs within the probation department.</text:p>
      <text:h text:style-name="Heading_20_3" text:outline-level="3"><text:bookmark-start text:name="__RefHeading___investigation_detail_form_and_section_visibility_7"/><text:bookmark-start text:name="investigation_detail_form_and_section_visibility"/>Investigation Detail Form and Section Visibility<text:bookmark-end text:name="__RefHeading___investigation_detail_form_and_section_visibility_7"/><text:bookmark-end text:name="investigation_detail_form_and_section_visibility"/></text:h>
      <text:p text:style-name="Text_20_body">By default, only the visible sections of a PSI report appear on the Investigation Detail form. However, the software provides a dropdown menu that allows users to selectively display hidden sections or view all sections (both visible and hidden). This feature enables probation officers to access and review the complete PSI report, including sections that may not be visible by default, providing a comprehensive and detailed overview of the investigation.</text:p>
      <text:h text:style-name="Heading_20_3" text:outline-level="3"><text:bookmark-start text:name="__RefHeading___switching_report_styles_in_the_investigation_detail_form_8"/><text:bookmark-start text:name="switching_report_styles_in_the_investigation_detail_form"/>Switching Report Styles in the Investigation Detail Form<text:bookmark-end text:name="__RefHeading___switching_report_styles_in_the_investigation_detail_form_8"/><text:bookmark-end text:name="switching_report_styles_in_the_investigation_detail_form"/></text:h>
      <text:p text:style-name="Text_20_body">To facilitate easy switching between different report styles, the Investigation Detail form includes a dropdown menu. Users can easily change the current PSI report style, allowing them to quickly adapt the view and presentation of the report as needed. This functionality ensures efficient navigation and customization of report styles within the software.</text:p>
      <text:h text:style-name="Heading_20_2" text:outline-level="2"><text:bookmark-start text:name="__RefHeading___conclusion_9"/><text:bookmark-start text:name="conclusion"/>Conclusion<text:bookmark-end text:name="__RefHeading___conclusion_9"/><text:bookmark-end text:name="conclusion"/></text:h>
      <text:p text:style-name="Text_20_body">The Report Styles feature in the Probation application offers probation officers in Wayne County, PA, the ability to select, modify, and customize report styles for PSI reports. With options to choose and change report styles, customize visibility settings for subsections, and easily switch between styles within the Investigation Detail form, the software empowers users to generate reports that accurately reflect the specific requirements of each case. The ability to add new report styles upon request ensures ongoing adaptability to evolving needs, providing a comprehensive and customizable solution for presentence investig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00::27:07</meta:creation-date>
    <dc:creator>Generated</dc:creator>
    <dc:date>2026-09-09T00::27:07</dc:date>
    <dc:language>en-US</dc:language>
    <meta:editing-cycles>1</meta:editing-cycles>
    <meta:editing-duration>PT0S</meta:editing-duration>
    <dc:title>probation:report_styles</dc:title>
  </office:meta>
</office:document-meta>
</file>