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users_form"/><text:bookmark-start text:name="__RefHeading___users_form_1"/><text:bookmark-start text:name="users_form"/>Users Form<text:bookmark-end text:name="__RefHeading___users_form_1"/><text:bookmark-end text:name="users_form"/></text:h>
      <text:p text:style-name="Text_20_body">This form lists all the users who have used this program.</text:p>
      <text:p text:style-name="Text_20_body">Users may not be added or removed, even by Administrators.  The first time a new user uses the program, the program creates an entry in this user list.  The user is created with <text:a xlink:type="simple" xlink:href="https://grandjean.net/wiki/pm/users_form/reviewer" text:style-name="Internet_20_link" text:visited-style-name="Visited_20_Internet_20_Link">Reviewer</text:a> access on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4:09</meta:creation-date>
    <dc:creator>Generated</dc:creator>
    <dc:date>2026-09-08T15::34:09</dc:date>
    <dc:language>en-US</dc:language>
    <meta:editing-cycles>1</meta:editing-cycles>
    <meta:editing-duration>PT0S</meta:editing-duration>
    <dc:title>pm:users_form</dc:title>
  </office:meta>
</office:document-meta>
</file>