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d41c53d3c8b97cae4617d16e884b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_security_report"/><text:bookmark-start text:name="__RefHeading___user_security_report_1"/><text:bookmark-start text:name="user_security_report"/>User Security Report<text:bookmark-end text:name="__RefHeading___user_security_report_1"/><text:bookmark-end text:name="user_security_report"/></text:h>
      <text:p text:style-name="Text_20_body"><draw:frame draw:style-name="media" draw:name="0" text:anchor-type="as-char" draw:z-index="0" svg:width="19.579166666667cm" style:rel-width="100%" svg:height="3.9422916666667cm" style:rel-height="scale"><draw:image xlink:href="Pictures/b3d41c53d3c8b97cae4617d16e884b02.png" xlink:type="simple" xlink:show="embed" xlink:actuate="onLoad"/></draw:frame></text:p>
      <text:h text:style-name="Heading_20_3" text:outline-level="3"><text:bookmark-start text:name="__RefHeading___fields_2"/><text:bookmark-start text:name="fields"/>Fields<text:bookmark-end text:name="__RefHeading___fields_2"/><text:bookmark-end text:name="fields"/></text:h>
      <text:h text:style-name="Heading_20_4" text:outline-level="4"><text:bookmark-start text:name="__RefHeading___user_name_3"/><text:bookmark-start text:name="user_name"/>User Name<text:bookmark-end text:name="__RefHeading___user_name_3"/><text:bookmark-end text:name="user_name"/></text:h>
      <text:p text:style-name="Text_20_body">The Windows login name of the user.  This is the name the user uses to log on to their computer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display_name_4"/><text:bookmark-start text:name="display_name"/>Display Name<text:bookmark-end text:name="__RefHeading___display_name_4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review_by_user_report" text:style-name="Internet_20_link" text:visited-style-name="Visited_20_Internet_20_Link">Review by User Report</text:a>, <text:a xlink:type="simple" xlink:href="https://www.grandjean.net/wiki/pm/review_by_policy_report" text:style-name="Internet_20_link" text:visited-style-name="Visited_20_Internet_20_Link">Review by Policy Report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administrator_5"/><text:bookmark-start text:name="administrator"/>Administrator?<text:bookmark-end text:name="__RefHeading___administrator_5"/><text:bookmark-end text:name="administrator"/></text:h>
      <text:p text:style-name="Text_20_body">This box is checked if the user should have the role of an <text:a xlink:type="simple" xlink:href="https://www.grandjean.net/wiki/pm/users_form/administrator" text:style-name="Internet_20_link" text:visited-style-name="Visited_20_Internet_20_Link">Administrato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editor_6"/><text:bookmark-start text:name="editor"/>Editor?<text:bookmark-end text:name="__RefHeading___editor_6"/><text:bookmark-end text:name="editor"/></text:h>
      <text:p text:style-name="Text_20_body">This box is checked if the user should have the role of an <text:a xlink:type="simple" xlink:href="https://www.grandjean.net/wiki/pm/users_form/editor" text:style-name="Internet_20_link" text:visited-style-name="Visited_20_Internet_20_Link">Edito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reviewer_7"/><text:bookmark-start text:name="reviewer"/>Reviewer?<text:bookmark-end text:name="__RefHeading___reviewer_7"/><text:bookmark-end text:name="reviewer"/></text:h>
      <text:p text:style-name="Text_20_body">This box is checked if the user should have the role of a <text:a xlink:type="simple" xlink:href="https://www.grandjean.net/wiki/pm/users_form/reviewer" text:style-name="Internet_20_link" text:visited-style-name="Visited_20_Internet_20_Link">Reviewer</text:a>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4:43</meta:creation-date>
    <dc:creator>Generated</dc:creator>
    <dc:date>2026-09-08T21::24:43</dc:date>
    <dc:language>en-US</dc:language>
    <meta:editing-cycles>1</meta:editing-cycles>
    <meta:editing-duration>PT0S</meta:editing-duration>
    <dc:title>pm:user_security_report</dc:title>
  </office:meta>
</office:document-meta>
</file>