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2814d0acf11b2739702fc3e2fa85a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table_of_contents_report"/><text:bookmark-start text:name="__RefHeading___table_of_contents_report_1"/><text:bookmark-start text:name="table_of_contents_report"/>Table of Contents Report<text:bookmark-end text:name="__RefHeading___table_of_contents_report_1"/><text:bookmark-end text:name="table_of_contents_report"/></text:h>
      <text:h text:style-name="Heading_20_2" text:outline-level="2"><text:bookmark-start text:name="__RefHeading___sample_report_2"/><text:bookmark-start text:name="sample_report"/>Sample Report<text:bookmark-end text:name="__RefHeading___sample_report_2"/><text:bookmark-end text:name="sample_report"/></text:h>
      <text:p text:style-name="Text_20_body"><draw:frame draw:style-name="media" draw:name="0" text:anchor-type="as-char" draw:z-index="0" svg:width="19.52625cm" style:rel-width="100%" svg:height="6.111875cm" style:rel-height="scale"><draw:image xlink:href="Pictures/e2814d0acf11b2739702fc3e2fa85a1f.png" xlink:type="simple" xlink:show="embed" xlink:actuate="onLoad"/></draw:frame></text:p>
      <text:h text:style-name="Heading_20_2" text:outline-level="2"><text:bookmark-start text:name="__RefHeading___fields_3"/><text:bookmark-start text:name="fields"/>Fields<text:bookmark-end text:name="__RefHeading___fields_3"/><text:bookmark-end text:name="fields"/></text:h>
      <text:h text:style-name="Heading_20_3" text:outline-level="3"><text:bookmark-start text:name="__RefHeading___title_4"/><text:bookmark-start text:name="title"/>Title<text:bookmark-end text:name="__RefHeading___title_4"/><text:bookmark-end text:name="title"/></text:h>
      <text:p text:style-name="Text_20_body">The policy's title.</text:p>
      <text:p text:style-name="Text_20_body">%fineprint{Appears in: <text:a xlink:type="simple" xlink:href="https://www.grandjean.net/wiki/pm/table_of_contents_form" text:style-name="Internet_20_link" text:visited-style-name="Visited_20_Internet_20_Link">Table of Contents Form</text:a>, <text:a xlink:type="simple" xlink:href="https://www.grandjean.net/wiki/pm/add_new_policy_form" text:style-name="Internet_20_link" text:visited-style-name="Visited_20_Internet_20_Link">Add New Policy Form</text:a>, <text:a xlink:type="simple" xlink:href="https://www.grandjean.net/wiki/pm/policy_detail_form" text:style-name="Internet_20_link" text:visited-style-name="Visited_20_Internet_20_Link">Policy Detail Form</text:a>, <text:a xlink:type="simple" xlink:href="https://www.grandjean.net/wiki/pm/review_by_user_report" text:style-name="Internet_20_link" text:visited-style-name="Visited_20_Internet_20_Link">Review by User Report</text:a>, <text:a xlink:type="simple" xlink:href="https://www.grandjean.net/wiki/pm/review_by_policy_report" text:style-name="Internet_20_link" text:visited-style-name="Visited_20_Internet_20_Link">Review by Policy Report</text:a>}%</text:p>
      <text:h text:style-name="Heading_20_3" text:outline-level="3"><text:bookmark-start text:name="__RefHeading___summary_5"/><text:bookmark-start text:name="summary"/>Summary<text:bookmark-end text:name="__RefHeading___summary_5"/><text:bookmark-end text:name="summary"/></text:h>
      <text:p text:style-name="Text_20_body">A brief description of the policy's cont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1::41:34</meta:creation-date>
    <dc:creator>Generated</dc:creator>
    <dc:date>2026-09-09T01::41:34</dc:date>
    <dc:language>en-US</dc:language>
    <meta:editing-cycles>1</meta:editing-cycles>
    <meta:editing-duration>PT0S</meta:editing-duration>
    <dc:title>pm:table_of_contents_report</dc:title>
  </office:meta>
</office:document-meta>
</file>