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b2e5f6e320fc1c0d83109be4844f89d.png"/>
  <manifest:file-entry manifest:media-type="image/png" manifest:full-path="Pictures/7956dae1d07b7626b95076b6e608f13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m:policy_detail_form"/><text:bookmark-start text:name="__RefHeading___policy_detail_form_1"/><text:bookmark-start text:name="policy_detail_form"/>Policy Detail Form<text:bookmark-end text:name="__RefHeading___policy_detail_form_1"/><text:bookmark-end text:name="policy_detail_form"/></text:h>
      <text:p text:style-name="Text_20_body"><draw:frame draw:style-name="media" draw:name="0" text:anchor-type="as-char" draw:z-index="0" svg:width="14.075833333333cm" svg:height="9.5779166666667cm"><draw:image xlink:href="Pictures/3b2e5f6e320fc1c0d83109be4844f89d.png" xlink:type="simple" xlink:show="embed" xlink:actuate="onLoad"/></draw:frame></text:p>
      <text:h text:style-name="Heading_20_4" text:outline-level="4"><text:bookmark-start text:name="__RefHeading___replace_policy_button_2"/><text:bookmark-start text:name="replace_policy_button"/>Replace Policy Button<text:bookmark-end text:name="__RefHeading___replace_policy_button_2"/><text:bookmark-end text:name="replace_policy_button"/></text:h>
      <text:p text:style-name="Text_20_body">Click on this button to replace the policy document with a new document.  </text:p>
      <text:p text:style-name="Text_20_body">You would normally use this for a PDF document produced by a third-party, such as the state, when you receive an updated copy of the policy.  For basic updates to policies that you maintain, you will generally want to use the Edit Policy button instead.</text:p>
      <text:h text:style-name="Heading_20_4" text:outline-level="4"><text:bookmark-start text:name="__RefHeading___edit_policy_button_3"/><text:bookmark-start text:name="edit_policy_button"/>Edit Policy Button<text:bookmark-end text:name="__RefHeading___edit_policy_button_3"/><text:bookmark-end text:name="edit_policy_button"/></text:h>
      <text:p text:style-name="Text_20_body">Click on this button to make changes directly to the saved policy document in the default editor, normally Word.  After making your changes click the "Save" button in the editing application (e.g., MS Word).  The important part of this process is to be sure that the document is saved with the same filename.  The filename is what the program uses to identify which document goes with which policy.</text:p>
      <text:h text:style-name="Heading_20_4" text:outline-level="4"><text:bookmark-start text:name="__RefHeading___review_policy_button_4"/><text:bookmark-start text:name="review_policy_button"/>Review Policy Button<text:bookmark-end text:name="__RefHeading___review_policy_button_4"/><text:bookmark-end text:name="review_policy_button"/></text:h>
      <text:p text:style-name="Text_20_body">This button opens the document in a third-party application, normally Word.  If possible, it opens the document as read-only.  Reviewers should still take care not to save any changes to the policy document when reading them.</text:p>
      <text:p text:style-name="Text_20_body">When the user returns to the Policy Manager they will be asked to confirm whether they had time to fully review the policy.  If they choose Yes, then that will create a Review record for their user account on that policy.  These records are what determines the status of a document; that is, which are shown as having "New changes" and which show as "Requires Review!"</text:p>
      <text:h text:style-name="Heading_20_3" text:outline-level="3"><text:bookmark-start text:name="__RefHeading___fields_5"/><text:bookmark-start text:name="fields"/>Fields<text:bookmark-end text:name="__RefHeading___fields_5"/><text:bookmark-end text:name="fields"/></text:h>
      <text:h text:style-name="Heading_20_4" text:outline-level="4"><text:bookmark-start text:name="__RefHeading___policy_fields_6"/><text:bookmark-start text:name="policy_fields"/>Policy Fields<text:bookmark-end text:name="__RefHeading___policy_fields_6"/><text:bookmark-end text:name="policy_fields"/></text:h>
      <text:h text:style-name="Heading_20_5" text:outline-level="5"><text:bookmark-start text:name="__RefHeading___title_7"/><text:bookmark-start text:name="title"/>Title<text:bookmark-end text:name="__RefHeading___title_7"/><text:bookmark-end text:name="title"/></text:h>
      <text:p text:style-name="Text_20_body">The policy's title.</text:p>
      <text:p text:style-name="Text_20_body">%fineprint{Appears in: <text:a xlink:type="simple" xlink:href="https://grandjean.net/wiki/pm/table_of_contents_form" text:style-name="Internet_20_link" text:visited-style-name="Visited_20_Internet_20_Link">Table of Contents Form</text:a>, <text:a xlink:type="simple" xlink:href="https://grandjean.net/wiki/pm/add_new_policy_form" text:style-name="Internet_20_link" text:visited-style-name="Visited_20_Internet_20_Link">Add New Policy Form</text:a>, <text:a xlink:type="simple" xlink:href="#pm:policy_detail_form" text:style-name="Local_20_link" text:visited-style-name="Visited_20_Local_20_Link">Policy Detail Form</text:a>, <text:a xlink:type="simple" xlink:href="https://grandjean.net/wiki/pm/review_by_user_report" text:style-name="Internet_20_link" text:visited-style-name="Visited_20_Internet_20_Link">Review by User Report</text:a>, <text:a xlink:type="simple" xlink:href="https://grandjean.net/wiki/pm/review_by_policy_report" text:style-name="Internet_20_link" text:visited-style-name="Visited_20_Internet_20_Link">Review by Policy Report</text:a>}%</text:p>
      <text:h text:style-name="Heading_20_5" text:outline-level="5"><text:bookmark-start text:name="__RefHeading___summary_8"/><text:bookmark-start text:name="summary"/>Summary<text:bookmark-end text:name="__RefHeading___summary_8"/><text:bookmark-end text:name="summary"/></text:h>
      <text:p text:style-name="Text_20_body">A brief description of the policy's contents.</text:p>
      <text:h text:style-name="Heading_20_5" text:outline-level="5"><text:bookmark-start text:name="__RefHeading___page_count_9"/><text:bookmark-start text:name="page_count"/>Page Count<text:bookmark-end text:name="__RefHeading___page_count_9"/><text:bookmark-end text:name="page_count"/></text:h>
      <text:p text:style-name="Text_20_body">The number of pages in the current policy document.  This field is not directly editable.  It may be updated for an individual policy by clicking the [Edit Policy] button from the <text:a xlink:type="simple" xlink:href="#pm:policy_detail_form" text:style-name="Local_20_link" text:visited-style-name="Visited_20_Local_20_Link">Policy Detail Form</text:a>.  Page counts may be updated <text:span text:style-name="Emphasis">en masse</text:span> by clicking on the [Update Page Counts] button in the ribbon.</text:p>
      <text:h text:style-name="Heading_20_2" text:outline-level="2"><text:bookmark-start text:name="__RefHeading___history_tab_10"/><text:bookmark-start text:name="history_tab"/>History Tab<text:bookmark-end text:name="__RefHeading___history_tab_10"/><text:bookmark-end text:name="history_tab"/></text:h>
      <text:p text:style-name="Text_20_body">Lists all the changes recorded for this policy document.  If the "Requires review?" checkbox is checked, then users who have been assigned an edition that includes this policy will be required to review this change.</text:p>
      <text:h text:style-name="Heading_20_2" text:outline-level="2"><text:bookmark-start text:name="__RefHeading___editions_tab_11"/><text:bookmark-start text:name="editions_tab"/>Editions Tab<text:bookmark-end text:name="__RefHeading___editions_tab_11"/><text:bookmark-end text:name="editions_tab"/></text:h>
      <text:p text:style-name="Text_20_body"><draw:frame draw:style-name="media" draw:name="1" text:anchor-type="as-char" draw:z-index="1" svg:width="13.096875cm" svg:height="5.1064583333333cm"><draw:image xlink:href="Pictures/7956dae1d07b7626b95076b6e608f136.png" xlink:type="simple" xlink:show="embed" xlink:actuate="onLoad"/></draw:frame></text:p>
      <text:p text:style-name="Text_20_body">Shows which editions the current policy is a member of.  To move editions from one box to the other you have two options:</text:p>
      <text:list text:style-name="List_20_1" text:continue-numbering="false">
        <text:list-item>
          <text:p text:style-name="List_20_1_Content_First"> Double-click the item</text:p>
        </text:list-item>
        <text:list-item>
          <text:p text:style-name="List_20_1_Content_Last"> Single-click the item then click on the appropriate left ([←-]) or right arrow ([--&gt;]) button to move the item to the other box</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6::26:31</meta:creation-date>
    <dc:creator>Generated</dc:creator>
    <dc:date>2026-09-08T16::26:31</dc:date>
    <dc:language>en-US</dc:language>
    <meta:editing-cycles>1</meta:editing-cycles>
    <meta:editing-duration>PT0S</meta:editing-duration>
    <dc:title>pm:policy_detail_form</dc:title>
  </office:meta>
</office:document-meta>
</file>