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data_fields"/><text:bookmark-start text:name="__RefHeading___data_fields_1"/><text:bookmark-start text:name="data_fields"/>Data Fields<text:bookmark-end text:name="__RefHeading___data_fields_1"/><text:bookmark-end text:name="data_fields"/></text:h>
      <text:p text:style-name="Text_20_body">This page contains all the data fields that appear on forms and/or reports throughout the program.</text:p>
      <text:h text:style-name="Heading_20_2" text:outline-level="2"><text:bookmark-start text:name="__RefHeading___policy_fields_2"/><text:bookmark-start text:name="policy_fields"/>Policy Fields<text:bookmark-end text:name="__RefHeading___policy_fields_2"/><text:bookmark-end text:name="policy_fields"/></text:h>
      <text:p text:style-name="Text_20_body">These fields are related to individual policies.</text:p>
      <text:h text:style-name="Heading_20_3" text:outline-level="3"><text:bookmark-start text:name="__RefHeading___title_3"/><text:bookmark-start text:name="title"/>Title<text:bookmark-end text:name="__RefHeading___title_3"/><text:bookmark-end text:name="title"/></text:h>
      <text:p text:style-name="Text_20_body">The policy's title.</text:p>
      <text:p text:style-name="Text_20_body">%fineprint{Appears in: <text:a xlink:type="simple" xlink:href="https://www.grandjean.net/wiki/pm/table_of_contents_form" text:style-name="Internet_20_link" text:visited-style-name="Visited_20_Internet_20_Link">Table of Contents Form</text:a>, <text:a xlink:type="simple" xlink:href="https://www.grandjean.net/wiki/pm/policy_detail_form" text:style-name="Internet_20_link" text:visited-style-name="Visited_20_Internet_20_Link">Policy Detail Form</text:a>, <text:a xlink:type="simple" xlink:href="https://www.grandjean.net/wiki/pm/review_by_user_report" text:style-name="Internet_20_link" text:visited-style-name="Visited_20_Internet_20_Link">Review by User Report</text:a>, <text:a xlink:type="simple" xlink:href="https://www.grandjean.net/wiki/pm/review_by_policy_report" text:style-name="Internet_20_link" text:visited-style-name="Visited_20_Internet_20_Link">Review by Policy Report</text:a>}%</text:p>
      <text:h text:style-name="Heading_20_3" text:outline-level="3"><text:bookmark-start text:name="__RefHeading___summary_4"/><text:bookmark-start text:name="summary"/>Summary<text:bookmark-end text:name="__RefHeading___summary_4"/><text:bookmark-end text:name="summary"/></text:h>
      <text:p text:style-name="Text_20_body">A brief description of the policy's contents.</text:p>
      <text:h text:style-name="Heading_20_3" text:outline-level="3"><text:bookmark-start text:name="__RefHeading___latest_change_5"/><text:bookmark-start text:name="latest_change"/>Latest Change<text:bookmark-end text:name="__RefHeading___latest_change_5"/><text:bookmark-end text:name="latest_change"/></text:h>
      <text:p text:style-name="Text_20_body">The date of the most recent change to the policy.  This field appears in reports and the <text:a xlink:type="simple" xlink:href="https://www.grandjean.net/wiki/pm/table_of_contents_form" text:style-name="Internet_20_link" text:visited-style-name="Visited_20_Internet_20_Link">Table of Contents Form</text:a>.  It is read-only.  This date represents the most recent Change Date from the policy's history.</text:p>
      <text:h text:style-name="Heading_20_3" text:outline-level="3"><text:bookmark-start text:name="__RefHeading___latest_required_change_6"/><text:bookmark-start text:name="latest_required_change"/>Latest Required Change<text:bookmark-end text:name="__RefHeading___latest_required_change_6"/><text:bookmark-end text:name="latest_required_change"/></text:h>
      <text:p text:style-name="Text_20_body">The date of the most recent change that users must review for a given policy.  This field appears in reports only.  It is read-only.  This date represents the most recent Change Date from the policy's history for changes marked as "Requires review."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p text:style-name="Text_20_body">The Notes highlight policy changes and policies that must be reviewed.  They are based on a user's most recent review of a policy compared to the latest change and the latest required change.</text:p>
      <text:h text:style-name="Heading_20_3" text:outline-level="3"><text:bookmark-start text:name="__RefHeading___last_reviewed_8"/><text:bookmark-start text:name="last_reviewed"/>Last Reviewed<text:bookmark-end text:name="__RefHeading___last_reviewed_8"/><text:bookmark-end text:name="last_reviewed"/></text:h>
      <text:p text:style-name="Text_20_body">The date the user last reviewed a policy.  This information is saved when a user answers "YES" to the dialog box when <text:a xlink:type="simple" xlink:href="https://www.grandjean.net/wiki/pm/review_policy" text:style-name="Internet_20_link" text:visited-style-name="Visited_20_Internet_20_Link">Reviewing a Policy</text:a>.</text:p>
      <text:h text:style-name="Heading_20_2" text:outline-level="2"><text:bookmark-start text:name="__RefHeading___user_fields_9"/><text:bookmark-start text:name="user_fields"/>User Fields<text:bookmark-end text:name="__RefHeading___user_fields_9"/><text:bookmark-end text:name="user_fields"/></text:h>
      <text:p text:style-name="Text_20_body">These fields are related to the user records.</text:p>
      <text:h text:style-name="Heading_20_3" text:outline-level="3"><text:bookmark-start text:name="__RefHeading___user_name_10"/><text:bookmark-start text:name="user_name"/>User Name<text:bookmark-end text:name="__RefHeading___user_name_10"/><text:bookmark-end text:name="user_name"/></text:h>
      <text:p text:style-name="Text_20_body">The Windows login name of the user.  This is the name the user uses to log on to their computer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display_name_11"/><text:bookmark-start text:name="display_name"/>Display Name<text:bookmark-end text:name="__RefHeading___display_name_11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review_by_user_report" text:style-name="Internet_20_link" text:visited-style-name="Visited_20_Internet_20_Link">Review by User Report</text:a>, <text:a xlink:type="simple" xlink:href="https://www.grandjean.net/wiki/pm/review_by_policy_report" text:style-name="Internet_20_link" text:visited-style-name="Visited_20_Internet_20_Link">Review by Policy Report</text:a>, <text:a xlink:type="simple" xlink:href="https://www.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administrator_12"/><text:bookmark-start text:name="administrator"/>Administrator?<text:bookmark-end text:name="__RefHeading___administrator_12"/><text:bookmark-end text:name="administrator"/></text:h>
      <text:p text:style-name="Text_20_body">This box is checked if the user should have the role of an <text:a xlink:type="simple" xlink:href="https://www.grandjean.net/wiki/pm/users_form/administrator" text:style-name="Internet_20_link" text:visited-style-name="Visited_20_Internet_20_Link">Administrato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editor_13"/><text:bookmark-start text:name="editor"/>Editor?<text:bookmark-end text:name="__RefHeading___editor_13"/><text:bookmark-end text:name="editor"/></text:h>
      <text:p text:style-name="Text_20_body">This box is checked if the user should have the role of an <text:a xlink:type="simple" xlink:href="https://www.grandjean.net/wiki/pm/users_form/editor" text:style-name="Internet_20_link" text:visited-style-name="Visited_20_Internet_20_Link">Edito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reviewer_14"/><text:bookmark-start text:name="reviewer"/>Reviewer?<text:bookmark-end text:name="__RefHeading___reviewer_14"/><text:bookmark-end text:name="reviewer"/></text:h>
      <text:p text:style-name="Text_20_body">This box is checked if the user should have the role of an <text:a xlink:type="simple" xlink:href="https://www.grandjean.net/wiki/pm/users_form/reviewer" text:style-name="Internet_20_link" text:visited-style-name="Visited_20_Internet_20_Link">Reviewe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user_security_report" text:style-name="Internet_20_link" text:visited-style-name="Visited_20_Internet_20_Link">User Securit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47:38</meta:creation-date>
    <dc:creator>Generated</dc:creator>
    <dc:date>2026-09-09T00::47:38</dc:date>
    <dc:language>en-US</dc:language>
    <meta:editing-cycles>1</meta:editing-cycles>
    <meta:editing-duration>PT0S</meta:editing-duration>
    <dc:title>pm:data_fields</dc:title>
  </office:meta>
</office:document-meta>
</file>