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5046ce581ba09d48dd5dfdaf2a2d4f.png"/>
  <manifest:file-entry manifest:media-type="image/png" manifest:full-path="Pictures/c6d02aa1bdf28cfe5b9eccc9ffc1e4b7.png"/>
  <manifest:file-entry manifest:media-type="image/png" manifest:full-path="Pictures/e2c35f733408f32c64787c0eb1d19a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ock_cells"/><text:bookmark-start text:name="__RefHeading___lock_cells_not_highlighted_rose_1"/><text:bookmark-start text:name="lock_cells_not_highlighted_rose"/>Lock Cells Not Highlighted Rose<text:bookmark-end text:name="__RefHeading___lock_cells_not_highlighted_rose_1"/><text:bookmark-end text:name="lock_cells_not_highlighted_rose"/></text:h>
      <table:table table:style-name="Table">
        <table:table-column/>
        <table:table-column/>
        <table:table-row>
          <table:table-cell office:value-type="string" table:style-name="tableheader">
            <text:p text:style-name="Table_20_Heading"> Unlocked Mode </text:p>
          </table:table-cell>
          <table:table-cell office:value-type="string" table:style-name="tableheader">
            <text:p text:style-name="Table_20_Heading"> Locked Mode </text:p>
          </table:table-cell>
        </table:table-row>
        <table:table-row>
          <table:table-cell office:value-type="string" table:style-name="tablecell">
            <text:p text:style-name="tablealigncenter">  <draw:frame draw:style-name="media" draw:name="Lock Cells button (Unlocked mode) Legend" text:anchor-type="as-char" draw:z-index="0" svg:width="1.4022916666667cm"><draw:text-box><text:p text:style-name="legendcenter"><draw:frame draw:style-name="media" draw:name="Lock Cells button (Unlocked mode)" text:anchor-type="as-char" draw:z-index="0" svg:width="1.4022916666667cm" svg:height="1.3758333333333cm"><draw:image xlink:href="Pictures/a75046ce581ba09d48dd5dfdaf2a2d4f.png" xlink:type="simple" xlink:show="embed" xlink:actuate="onLoad"/></draw:frame>Lock Cells button (Unlocked mode)</text:p></draw:text-box></draw:frame>  </text:p>
          </table:table-cell>
          <table:table-cell office:value-type="string" table:style-name="tablecell">
            <text:p text:style-name="tablealigncenter">  <draw:frame draw:style-name="media" draw:name="Lock Cells button (Locked mode) Legend" text:anchor-type="as-char" draw:z-index="0" svg:width="1.4022916666667cm"><draw:text-box><text:p text:style-name="legendcenter"><draw:frame draw:style-name="media" draw:name="Lock Cells button (Locked mode)" text:anchor-type="as-char" draw:z-index="1" svg:width="1.4022916666667cm" svg:height="1.3758333333333cm"><draw:image xlink:href="Pictures/c6d02aa1bdf28cfe5b9eccc9ffc1e4b7.png" xlink:type="simple" xlink:show="embed" xlink:actuate="onLoad"/></draw:frame>Lock Cells button (Locked mode)</text:p></draw:text-box></draw:frame>  </text:p>
          </table:table-cell>
        </table:table-row>
      </table:table>
      <text:p text:style-name="Text_20_body">Pressing this button will toggle between locking all of the cells on the worksheet (except for those highlighted in rose) and unlocking the worksheet.  If the current worksheet is locked, the button will change its appearance.  There are two main reasons you would do this:</text:p>
      <text:list text:style-name="Numbering_20_1" text:continue-numbering="false">
        <text:list-item>
          <text:p text:style-name="Numbering_20_1_Content_First"> You have your worksheet set up and do not want it to get changed accidentally</text:p>
        </text:list-item>
        <text:list-item>
          <text:p text:style-name="Numbering_20_1_Content_Last"> Your worksheet gets all of its values from formulas except for a few cells where you need to enter new data periodically (such as the date)</text:p>
        </text:list-item>
      </text:list>
      <text:h text:style-name="Heading_20_2" text:outline-level="2"><text:bookmark-start text:name="__RefHeading___formatting_the_cells_to_be_locked_2"/><text:bookmark-start text:name="formatting_the_cells_to_be_locked"/>Formatting the Cells to be Locked<text:bookmark-end text:name="__RefHeading___formatting_the_cells_to_be_locked_2"/><text:bookmark-end text:name="formatting_the_cells_to_be_locked"/></text:h>
      <text:p text:style-name="Text_20_body">While the sheet is unlocked, you can identify cells that should remain unlocked by highlighting them in pink (the color Excel defines as 'Rose').  The color can be found in the lower-left corner of the Fill Color button's color picker:</text:p>
      <text:p text:style-name="Text_20_body"><draw:frame draw:style-name="media" draw:name="Fill Color Legend" text:anchor-type="as-char" draw:z-index="0" svg:width="5.0535416666667cm" style:rel-width="100%"><draw:text-box><text:p text:style-name="legendcenter"><draw:frame draw:style-name="media" draw:name="Fill Color" text:anchor-type="as-char" draw:z-index="2" svg:width="5.0535416666667cm" style:rel-width="100%" svg:height="6.0589583333333cm" style:rel-height="scale"><draw:image xlink:href="Pictures/e2c35f733408f32c64787c0eb1d19a82.png" xlink:type="simple" xlink:show="embed" xlink:actuate="onLoad"/></draw:frame>Fill Color</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8:37</meta:creation-date>
    <dc:creator>Generated</dc:creator>
    <dc:date>2026-09-08T19::48:37</dc:date>
    <dc:language>en-US</dc:language>
    <meta:editing-cycles>1</meta:editing-cycles>
    <meta:editing-duration>PT0S</meta:editing-duration>
    <dc:title>gl_excel:lock_cells</dc:title>
  </office:meta>
</office:document-meta>
</file>