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average"/><text:bookmark-start text:name="__RefHeading___lineaverage_1"/><text:bookmark-start text:name="lineaverage"/>LineAverage<text:bookmark-end text:name="__RefHeading___lineaverage_1"/><text:bookmark-end text:name="lineaverage"/></text:h>
      <text:p text:style-name="Text_20_body">This is the user report line average balance function.  It returns the daily average balance for a user report line during a given month.</text:p>
      <text:p text:style-name="Text_20_body">%InlineCode{LineAverage(UserRpt, LineCode, AvgBalDate, <text:span text:style-name="Emphasis">Company</text:span>, <text:span text:style-name="Emphasis">PosNeg</text:span>, <text:span text:style-name="Emphasis">StartDate</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Average("BALCON", "A01", "7/31/2009")}%  Returns the daily average balance for line A01 of the BALCON user report during the month of July, 2009.</text:p>
        </text:list-item>
        <text:list-item>
          <text:p text:style-name="List_20_1_Content"> %InlineCode{=LineAverage("BALCON", "A01", "3/17/2009", , "C")}%  Returns 'Debit Balance' because the daily average balance for line A01 of the BALCON user report during the month of March 2009 is a debit balance and the "C" in our formula told Excel to only display the balance if it was a credit.  See below for more information about the PosNeg parameter.</text:p>
          <text:list text:style-name="List_20_1">
            <text:list-item>
              <text:p text:style-name="List_20_1_Content"> Note the extra comma between the AvgBalDate and the PosNeg parameter.  That must be included because the Company parameter is not specified.</text:p>
            </text:list-item>
          </text:list>
        </text:list-item>
        <text:list-item>
          <text:p text:style-name="List_20_1_Content"> %InlineCode{=LineAverage("BALCON", "A01", "6/30/2009", , , "1/1/2009")}%  Returns the daily average balance for line A01 of the BALCON user report during the first two quarters of 2009.  </text:p>
          <text:list text:style-name="List_20_1">
            <text:list-item>
              <text:p text:style-name="List_20_1_Content_Last"> Note the two extra commas between the AvgBalDate and the StartDate.  They must be included because the Company and PosNeg parameters are not specified.</text:p>
            </text:list-item>
          </text:list>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gl_excel:lineaverage" text:style-name="Local_20_link" text:visited-style-name="Visited_20_Local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 <text:a xlink:type="simple" xlink:href="https://www.grandjean.net/wiki/gl_excel/linebudgetround" text:style-name="Internet_20_link" text:visited-style-name="Visited_20_Internet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gl_excel:lineaverage" text:style-name="Local_20_link" text:visited-style-name="Visited_20_Local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 <text:a xlink:type="simple" xlink:href="https://www.grandjean.net/wiki/gl_excel/linebudgetround" text:style-name="Internet_20_link" text:visited-style-name="Visited_20_Internet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avgbaldate_6"/><text:bookmark-start text:name="avgbaldate"/>AvgBalDate<text:bookmark-end text:name="__RefHeading___avgbaldate_6"/><text:bookmark-end text:name="avgbaldate"/></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https://www.grandjean.net/wiki/gl_excel/avgbal" text:style-name="Internet_20_link" text:visited-style-name="Visited_20_Internet_20_Link">AvgBal</text:a>, <text:a xlink:type="simple" xlink:href="https://www.grandjean.net/wiki/gl_excel/fedrptavgbal" text:style-name="Internet_20_link" text:visited-style-name="Visited_20_Internet_20_Link">FedRptAvgBal</text:a>, <text:a xlink:type="simple" xlink:href="#gl_excel:lineaverage" text:style-name="Local_20_link" text:visited-style-name="Visited_20_Local_20_Link">LineAverage</text:a>, <text:a xlink:type="simple" xlink:href="https://www.grandjean.net/wiki/gl_excel/lineaverageround" text:style-name="Internet_20_link" text:visited-style-name="Visited_20_Internet_20_Link">LineAverag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https://www.grandjean.net/wiki/gl_excel/fedrptbudget" text:style-name="Internet_20_link" text:visited-style-name="Visited_20_Internet_20_Link">FedRptBudget</text:a>, <text:a xlink:type="simple" xlink:href="#gl_excel:lineaverage" text:style-name="Local_20_link" text:visited-style-name="Visited_20_Local_20_Link">LineAverage</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www.grandjean.net/wiki/gl_excel/avgbal" text:style-name="Internet_20_link" text:visited-style-name="Visited_20_Internet_20_Link">AvgBal</text:a>, <text:a xlink:type="simple" xlink:href="https://www.grandjean.net/wiki/gl_excel/balance" text:style-name="Internet_20_link" text:visited-style-name="Visited_20_Internet_20_Link">Balance</text:a>,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gl_excel:lineaverage" text:style-name="Local_20_link" text:visited-style-name="Visited_20_Local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round" text:style-name="Internet_20_link" text:visited-style-name="Visited_20_Internet_20_Link">LineRound</text:a>}%</text:p>
      <text:h text:style-name="Heading_20_4" text:outline-level="4"><text:bookmark-start text:name="__RefHeading___startdate_10"/><text:bookmark-start text:name="startdate"/>StartDate<text:bookmark-end text:name="__RefHeading___startdate_10"/><text:bookmark-end text:name="startdate"/></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https://www.grandjean.net/wiki/gl_excel/avgbal" text:style-name="Internet_20_link" text:visited-style-name="Visited_20_Internet_20_Link">AvgBal</text:a>, <text:a xlink:type="simple" xlink:href="https://www.grandjean.net/wiki/gl_excel/fedrptavgbal" text:style-name="Internet_20_link" text:visited-style-name="Visited_20_Internet_20_Link">FedRptAvgBal</text:a>, <text:a xlink:type="simple" xlink:href="https://www.grandjean.net/wiki/gl_excel/lineaverageround" text:style-name="Internet_20_link" text:visited-style-name="Visited_20_Internet_20_Link">LineAverag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3::32:04</meta:creation-date>
    <dc:creator>Generated</dc:creator>
    <dc:date>2026-09-08T23::32:04</dc:date>
    <dc:language>en-US</dc:language>
    <meta:editing-cycles>1</meta:editing-cycles>
    <meta:editing-duration>PT0S</meta:editing-duration>
    <dc:title>gl_excel:lineaverage</dc:title>
  </office:meta>
</office:document-meta>
</file>