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c4e42f3d5ffca7c52e7b44dc23cae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essor:cost_land_report"/><text:bookmark-start text:name="__RefHeading___costland_report_1"/><text:bookmark-start text:name="costland_report"/>Cost/Land Report<text:bookmark-end text:name="__RefHeading___costland_report_1"/><text:bookmark-end text:name="costland_report"/></text:h>
      <text:p text:style-name="Text_20_body">The Cost/Land Report was added in Version 22.12.30 of <text:span text:style-name="Emphasis">Assessor2k</text:span>.</text:p>
      <text:h text:style-name="Heading_20_2" text:outline-level="2"><text:bookmark-start text:name="__RefHeading___how_to_use_2"/><text:bookmark-start text:name="how_to_use"/>How to Use<text:bookmark-end text:name="__RefHeading___how_to_use_2"/><text:bookmark-end text:name="how_to_use"/></text:h>
      <text:p text:style-name="Text_20_body"><draw:frame draw:style-name="media" draw:name="0" text:anchor-type="as-char" draw:z-index="0" svg:width="15.875cm" svg:height="4.7126218851571cm"><draw:image xlink:href="Pictures/9bc4e42f3d5ffca7c52e7b44dc23cae8.png" xlink:type="simple" xlink:show="embed" xlink:actuate="onLoad"/></draw:frame><text:line-break/><text:line-break/>
Click [Cost/Land Report] to open the blue box. You have the flexibility to generate:<text:line-break/></text:p>
      <text:list text:style-name="List_20_1" text:continue-numbering="false">
        <text:list-item>
          <text:p text:style-name="List_20_1_Content_First"> Improvement-only value breakdown report</text:p>
        </text:list-item>
        <text:list-item>
          <text:p text:style-name="List_20_1_Content"> Land-only value breakdown report</text:p>
        </text:list-item>
        <text:list-item>
          <text:p text:style-name="List_20_1_Content_Last"> Both Improvement and Land value breakdown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12:17</meta:creation-date>
    <dc:creator>Generated</dc:creator>
    <dc:date>2026-09-08T17::12:17</dc:date>
    <dc:language>en-US</dc:language>
    <meta:editing-cycles>1</meta:editing-cycles>
    <meta:editing-duration>PT0S</meta:editing-duration>
    <dc:title>assessor:cost_land_report</dc:title>
  </office:meta>
</office:document-meta>
</file>