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essor:checked_status"/><text:bookmark-start text:name="__RefHeading___checked_status_of_parcels_1"/><text:bookmark-start text:name="checked_status_of_parcels"/>Checked Status of Parcels<text:bookmark-end text:name="__RefHeading___checked_status_of_parcels_1"/><text:bookmark-end text:name="checked_status_of_parcels"/></text:h>
      <text:h text:style-name="Heading_20_2" text:outline-level="2"><text:bookmark-start text:name="__RefHeading___arcgis_color_coding_table_2"/><text:bookmark-start text:name="arcgis_color_coding_table"/>ArcGIS Color Coding Table<text:bookmark-end text:name="__RefHeading___arcgis_color_coding_table_2"/><text:bookmark-end text:name="arcgis_color_coding_tabl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od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Color in GIS </text:p>
          </table:table-cell>
        </table:table-row>
        <table:table-row>
          <table:table-cell office:value-type="string" table:style-name="tablecell">
            <text:p text:style-name="tablealignleft"> -1   </text:p>
          </table:table-cell>
          <table:table-cell office:value-type="string" table:style-name="tablecell">
            <text:p text:style-name="tablealignleft"> Checked     </text:p>
          </table:table-cell>
          <table:table-cell office:value-type="string" table:style-name="tablecell">
            <text:p text:style-name="tablealignleft"> Green        </text:p>
          </table:table-cell>
        </table:table-row>
        <table:table-row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Unchecked   </text:p>
          </table:table-cell>
          <table:table-cell office:value-type="string" table:style-name="tablecell">
            <text:p text:style-name="tablealignleft"> Gray         </text:p>
          </table:table-cell>
        </table:table-row>
        <table:table-row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Permit unchecked </text:p>
          </table:table-cell>
          <table:table-cell office:value-type="string" table:style-name="tablecell">
            <text:p text:style-name="tablealignleft"> Blue    </text:p>
          </table:table-cell>
        </table:table-row>
        <table:table-row>
          <table:table-cell office:value-type="string" table:style-name="tablecell">
            <text:p text:style-name="tablealignleft"> 4    </text:p>
          </table:table-cell>
          <table:table-cell office:value-type="string" table:style-name="tablecell">
            <text:p text:style-name="tablealignleft"> Recheck unchecked </text:p>
          </table:table-cell>
          <table:table-cell office:value-type="string" table:style-name="tablecell">
            <text:p text:style-name="tablealignleft"> Yellow </text:p>
          </table:table-cell>
        </table:table-row>
        <table:table-row>
          <table:table-cell office:value-type="string" table:style-name="tablecell">
            <text:p text:style-name="tablealignleft"> 6    </text:p>
          </table:table-cell>
          <table:table-cell office:value-type="string" table:style-name="tablecell">
            <text:p text:style-name="tablealignleft"> Permit checked </text:p>
          </table:table-cell>
          <table:table-cell office:value-type="string" table:style-name="tablecell">
            <text:p text:style-name="tablealignleft"> Blue w/ diag white stripes </text:p>
          </table:table-cell>
        </table:table-row>
        <table:table-row>
          <table:table-cell office:value-type="string" table:style-name="tablecell">
            <text:p text:style-name="tablealignleft"> 7    </text:p>
          </table:table-cell>
          <table:table-cell office:value-type="string" table:style-name="tablecell">
            <text:p text:style-name="tablealignleft"> Recheck checked </text:p>
          </table:table-cell>
          <table:table-cell office:value-type="string" table:style-name="tablecell">
            <text:p text:style-name="tablealignleft"> Yellow w/ diag black stripes </text:p>
          </table:table-cell>
        </table:table-row>
      </table:table>
      <text:h text:style-name="Heading_20_2" text:outline-level="2"><text:bookmark-start text:name="__RefHeading___parcel_status_calculation_explanation_3"/><text:bookmark-start text:name="parcel_status_calculation_explanation"/>Parcel Status Calculation Explanation<text:bookmark-end text:name="__RefHeading___parcel_status_calculation_explanation_3"/><text:bookmark-end text:name="parcel_status_calculation_explanation"/></text:h>
      <text:p text:style-name="Text_20_body">This function determines a parcel's status code based on three inputs: - The last check date (<text:span text:style-name="Source_20_Text">CheckDate</text:span>) - The permit flag (<text:span text:style-name="Source_20_Text">PermitFlag</text:span>) - The recheck flag (<text:span text:style-name="Source_20_Text">RecheckFlag</text:span>)</text:p>
      <text:p text:style-name="Text_20_body">Here's how the status is calculated:</text:p>
      <text:list text:style-name="Numbering_20_1" text:continue-numbering="false">
        <text:list-item>
          <text:p text:style-name="Numbering_20_1_Content_First"> First, the system determines if the parcel has been checked recently:</text:p>
          <text:list text:style-name="List_20_1">
            <text:list-item>
              <text:p text:style-name="List_20_1_Content"> If the parcel was checked within the last 180 days, it's considered "current year" checked</text:p>
            </text:list-item>
            <text:list-item>
              <text:p text:style-name="List_20_1_Content"> Otherwise, it's considered not recently checked</text:p>
            </text:list-item>
          </text:list>
        </text:list-item>
        <text:list-item>
          <text:p text:style-name="Numbering_20_1_Content"> Status code assignment follows this priority:</text:p>
          <text:list text:style-name="List_20_1">
            <text:list-item>
              <text:p text:style-name="List_20_1_Content"> <text:span text:style-name="Strong_20_Emphasis">Permit parcels</text:span> (highest priority):</text:p>
              <text:list text:style-name="List_20_1">
                <text:list-item>
                  <text:p text:style-name="List_20_1_Content"> Code 6: Permit parcels checked within last 180 days</text:p>
                </text:list-item>
                <text:list-item>
                  <text:p text:style-name="List_20_1_Content"> Code 1: Permit parcels not checked recently</text:p>
                </text:list-item>
              </text:list>
            </text:list-item>
            <text:list-item>
              <text:p text:style-name="List_20_1_Content"> <text:span text:style-name="Strong_20_Emphasis">Recheck parcels</text:span> (second priority):</text:p>
              <text:list text:style-name="List_20_1">
                <text:list-item>
                  <text:p text:style-name="List_20_1_Content"> Code 7: Recheck parcels checked within last 180 days</text:p>
                </text:list-item>
                <text:list-item>
                  <text:p text:style-name="List_20_1_Content"> Code 4: Recheck parcels not checked recently</text:p>
                </text:list-item>
              </text:list>
            </text:list-item>
            <text:list-item>
              <text:p text:style-name="List_20_1_Content"> <text:span text:style-name="Strong_20_Emphasis">Standard parcels</text:span> (lowest priority):</text:p>
              <text:list text:style-name="List_20_1">
                <text:list-item>
                  <text:p text:style-name="List_20_1_Content"> Code -1: Regular parcels checked within last 180 days</text:p>
                </text:list-item>
                <text:list-item>
                  <text:p text:style-name="List_20_1_Content_Last"> Code 0: Regular parcels not checked recently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6::11:41</meta:creation-date>
    <dc:creator>Generated</dc:creator>
    <dc:date>2026-09-08T16::11:41</dc:date>
    <dc:language>en-US</dc:language>
    <meta:editing-cycles>1</meta:editing-cycles>
    <meta:editing-duration>PT0S</meta:editing-duration>
    <dc:title>assessor:checked_status</dc:title>
  </office:meta>
</office:document-meta>
</file>