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c590f6cc492410ae419d1a78f56558.png"/>
  <manifest:file-entry manifest:media-type="image/png" manifest:full-path="Pictures/5621fa05f4a643106f96f98fb5792b6a.png"/>
  <manifest:file-entry manifest:media-type="image/png" manifest:full-path="Pictures/94b54adb3bd7010dae3e625f8055d994.png"/>
  <manifest:file-entry manifest:media-type="image/png" manifest:full-path="Pictures/d9948a4db20b9c8423d23d7dfb8193f2.png"/>
  <manifest:file-entry manifest:media-type="image/png" manifest:full-path="Pictures/2f7e0381056480d3a81fa34b9b5f8ac3.png"/>
  <manifest:file-entry manifest:media-type="image/png" manifest:full-path="Pictures/c5501be2f52a4be588b9b9b3775d5c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assessor_user_support"/><text:bookmark-start text:name="__RefHeading___assessor_2k_user_support_1"/><text:bookmark-start text:name="assessor_2k_user_support"/>Assessor 2k User Support<text:bookmark-end text:name="__RefHeading___assessor_2k_user_support_1"/><text:bookmark-end text:name="assessor_2k_user_support"/></text:h>
      <text:p text:style-name="Text_20_body">General user support page for <text:span text:style-name="Emphasis">Assessor 2k</text:span></text:p>
      <text:h text:style-name="Heading_20_2" text:outline-level="2"><text:bookmark-start text:name="__RefHeading___requesting_assessor_2k_user_support_2"/><text:bookmark-start text:name="requesting_assessor_2k_user_support"/>Requesting Assessor 2k User Support<text:bookmark-end text:name="__RefHeading___requesting_assessor_2k_user_support_2"/><text:bookmark-end text:name="requesting_assessor_2k_user_support"/></text:h>
      <text:p text:style-name="Text_20_body"><text:span text:style-name="Strong_20_Emphasis">When requesting support please include answers to the following questions:</text:span><text:line-break/></text:p>
      <text:list text:style-name="Numbering_20_1" text:continue-numbering="false">
        <text:list-item>
          <text:p text:style-name="Numbering_20_1_Content_First"> Which computer are you currently experiencing the issue on? <text:span text:style-name="Emphasis">(i.e., TaxRE110, TYL7626 and/or IP address)</text:span></text:p>
          <text:list text:style-name="List_20_1">
            <text:list-item>
              <text:p text:style-name="List_20_1_Content"> If unsure, <text:span text:style-name="Strong_20_Emphasis">click the <text:span text:style-name="Plugin_Keyboard___keyboard">Start</text:span> button and type "pc name"</text:span> and select <text:span text:style-name="Strong_20_Emphasis">"View your PC name"</text:span><text:line-break/><text:line-break/></text:p>
            </text:list-item>
            <text:list-item>
              <text:p text:style-name="List_20_1_Content"> <draw:frame draw:style-name="media" draw:name="0" text:anchor-type="as-char" draw:z-index="0" svg:width="15.875cm" svg:height="9.6036807580175cm"><draw:image xlink:href="Pictures/f2c590f6cc492410ae419d1a78f56558.png" xlink:type="simple" xlink:show="embed" xlink:actuate="onLoad"/></draw:frame><text:line-break/><text:line-break/></text:p>
            </text:list-item>
            <text:list-item>
              <text:p text:style-name="List_20_1_Content"> Find your computer name next to "Device Name" (My computer is named "hal"):<text:line-break/><text:line-break/></text:p>
            </text:list-item>
            <text:list-item>
              <text:p text:style-name="List_20_1_Content"> <draw:frame draw:style-name="media" draw:name="1" text:anchor-type="as-char" draw:z-index="1" svg:width="15.875cm" svg:height="7.1971664698937cm"><draw:image xlink:href="Pictures/5621fa05f4a643106f96f98fb5792b6a.png" xlink:type="simple" xlink:show="embed" xlink:actuate="onLoad"/></draw:frame><text:line-break/><text:line-break/></text:p>
            </text:list-item>
            <text:list-item>
              <text:p text:style-name="List_20_1_Content"> <text:span text:style-name="Strong_20_Emphasis">To find your IP address:</text:span></text:p>
              <text:list text:style-name="List_20_1">
                <text:list-item>
                  <text:p text:style-name="List_20_1_Content"> Click the <text:span text:style-name="Plugin_Keyboard___keyboard">Start</text:span> button and go to Settings → Network &amp; Internet<text:line-break/><text:line-break/></text:p>
                </text:list-item>
                <text:list-item>
                  <text:p text:style-name="List_20_1_Content"> <draw:frame draw:style-name="media" draw:name="2" text:anchor-type="as-char" draw:z-index="2" svg:width="10.583333333333cm" svg:height="14.235733695652cm"><draw:image xlink:href="Pictures/94b54adb3bd7010dae3e625f8055d994.png" xlink:type="simple" xlink:show="embed" xlink:actuate="onLoad"/></draw:frame><text:line-break/><text:line-break/></text:p>
                </text:list-item>
                <text:list-item>
                  <text:p text:style-name="List_20_1_Content"> <draw:frame draw:style-name="media" draw:name="3" text:anchor-type="as-char" draw:z-index="3" svg:width="15.875cm" svg:height="11.664498730964cm"><draw:image xlink:href="Pictures/d9948a4db20b9c8423d23d7dfb8193f2.png" xlink:type="simple" xlink:show="embed" xlink:actuate="onLoad"/></draw:frame><text:line-break/><text:line-break/></text:p>
                </text:list-item>
                <text:list-item>
                  <text:p text:style-name="List_20_1_Content"> If connected via Ethernet, select <text:span text:style-name="Strong_20_Emphasis">Ethernet → Properties.</text:span> If connected via WIFI select <text:span text:style-name="Strong_20_Emphasis">Wifi → Properties.</text:span><text:line-break/><text:line-break/></text:p>
                </text:list-item>
                <text:list-item>
                  <text:p text:style-name="List_20_1_Content"> <draw:frame draw:style-name="media" draw:name="4" text:anchor-type="as-char" draw:z-index="4" svg:width="15.875cm" svg:height="5.8016270337922cm"><draw:image xlink:href="Pictures/2f7e0381056480d3a81fa34b9b5f8ac3.png" xlink:type="simple" xlink:show="embed" xlink:actuate="onLoad"/></draw:frame><text:line-break/><text:line-break/></text:p>
                </text:list-item>
                <text:list-item>
                  <text:p text:style-name="List_20_1_Content"> Scroll down to <text:span text:style-name="Strong_20_Emphasis">Properties</text:span> and **<text:span text:style-name="Emphasis">click</text:span> the <text:span text:style-name="Plugin_Keyboard___keyboard">Copy</text:span> button.<text:line-break/><text:line-break/></text:p>
                </text:list-item>
                <text:list-item>
                  <text:p text:style-name="List_20_1_Content_Last"> <draw:frame draw:style-name="media" draw:name="5" text:anchor-type="as-char" draw:z-index="5" svg:width="15.875cm" svg:height="9.5194974003466cm"><draw:image xlink:href="Pictures/c5501be2f52a4be588b9b9b3775d5c85.png" xlink:type="simple" xlink:show="embed" xlink:actuate="onLoad"/></draw:frame></text:p>
                </text:list-item>
              </text:list>
            </text:list-item>
          </text:list>
        </text:list-item>
      </text:list>
      <text:list text:style-name="Numbering_20_1" text:continue-numbering="false">
        <text:list-item>
          <text:p text:style-name="LastListParagraph_Numbering_20_1_Content_First"> Which user are you currently logged in as? <text:span text:style-name="Emphasis">(i.e., tylerre10)</text:span></text:p>
        </text:list-item>
      </text:list>
      <text:list text:style-name="List_20_1" text:continue-numbering="false">
        <text:list-item>
          <text:p text:style-name="LastListParagraph_List_20_1_Content_First"> If unsure, <text:span text:style-name="Strong_20_Emphasis">click the <text:span text:style-name="Plugin_Keyboard___keyboard">Start</text:span> button</text:span>, then <text:span text:style-name="Strong_20_Emphasis">hover over the "Person" icon:</text:span></text:p>
        </text:list-item>
      </text:list>
      <text:h text:style-name="Heading_20_2" text:outline-level="2"><text:bookmark-start text:name="__RefHeading___assessor_2k_tips_3"/><text:bookmark-start text:name="assessor_2k_tips"/>Assessor 2k Tips<text:bookmark-end text:name="__RefHeading___assessor_2k_tips_3"/><text:bookmark-end text:name="assessor_2k_ti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1:00</meta:creation-date>
    <dc:creator>Generated</dc:creator>
    <dc:date>2026-09-08T22::51:00</dc:date>
    <dc:language>en-US</dc:language>
    <meta:editing-cycles>1</meta:editing-cycles>
    <meta:editing-duration>PT0S</meta:editing-duration>
    <dc:title>assessor:assessor_user_support</dc:title>
  </office:meta>
</office:document-meta>
</file>