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99a4baa53544ac199f35c74b7fe01d.png"/>
  <manifest:file-entry manifest:media-type="image/png" manifest:full-path="Pictures/a4f6de9bd9b2a4a65c32acb899b582ca.png"/>
  <manifest:file-entry manifest:media-type="image/png" manifest:full-path="Pictures/c208419123945382b662a8e8f7a69e68.png"/>
  <manifest:file-entry manifest:media-type="image/png" manifest:full-path="Pictures/32296fee11d70e61487f8d58930a7276.png"/>
  <manifest:file-entry manifest:media-type="image/png" manifest:full-path="Pictures/b552a46580a05d303057e1e7074d052a.png"/>
  <manifest:file-entry manifest:media-type="image/png" manifest:full-path="Pictures/3bea4a6157d819d1e8e392e1a8e1a371.png"/>
  <manifest:file-entry manifest:media-type="image/png" manifest:full-path="Pictures/3db315ee4050aed3bfd006313c1908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or:microsolve"/><text:bookmark-start text:name="__RefHeading___wayne_county_commercial_assessment_1"/><text:bookmark-start text:name="wayne_county_commercial_assessment"/>Wayne County Commercial Assessment<text:bookmark-end text:name="__RefHeading___wayne_county_commercial_assessment_1"/><text:bookmark-end text:name="wayne_county_commercial_assessment"/></text:h>
      <text:h text:style-name="Heading_20_2" text:outline-level="2"><text:bookmark-start text:name="__RefHeading___microsolve_manual_2"/><text:bookmark-start text:name="microsolve_manual"/>Microsolve Manual<text:bookmark-end text:name="__RefHeading___microsolve_manual_2"/><text:bookmark-end text:name="microsolve_manual"/></text:h>
      <text:p text:style-name="Text_20_body">The following manual will walk you step by step on how to access the Microsolve system to get Commercial Cost Reports</text:p>
      <text:p text:style-name="Text_20_body"><text:span text:style-name="Emphasis">Note - You must be a licensed assessor to access the Microsolve system. You will also need to have the Assessor2k program open to access the login credentials</text:span> </text:p>
      <text:h text:style-name="Heading_20_4" text:outline-level="4"><text:bookmark-start text:name="__RefHeading___step_1_-_connect_3"/><text:bookmark-start text:name="step_1_-_connect"/>Step 1 - Connect<text:bookmark-end text:name="__RefHeading___step_1_-_connect_3"/><text:bookmark-end text:name="step_1_-_connect"/></text:h>
      <text:p text:style-name="Text_20_body">Since Microsolve is an cloud based resource, you must first go to the website to log in. Click the following link or type into your internet browser’s address bar: <text:a xlink:type="simple" xlink:href="https://cloud.nemrc.com/" text:style-name="Internet_20_link" text:visited-style-name="Visited_20_Internet_20_Link">https://cloud.nemrc.com/</text:a> </text:p>
      <text:p text:style-name="Text_20_body"><draw:frame draw:style-name="media" draw:name="0" text:anchor-type="as-char" draw:z-index="0" svg:width="15.875cm" svg:height="1.2149234693878cm"><draw:image xlink:href="Pictures/a699a4baa53544ac199f35c74b7fe01d.png" xlink:type="simple" xlink:show="embed" xlink:actuate="onLoad"/></draw:frame></text:p>
      <text:p text:style-name="Horizontal_20_Line"/>
      <text:h text:style-name="Heading_20_4" text:outline-level="4"><text:bookmark-start text:name="__RefHeading___step_2_-_enter_credentials_4"/><text:bookmark-start text:name="step_2_-_enter_credentials"/>Step 2 - Enter Credentials<text:bookmark-end text:name="__RefHeading___step_2_-_enter_credentials_4"/><text:bookmark-end text:name="step_2_-_enter_credentials"/></text:h>
      <text:p text:style-name="Text_20_body">Now that you are at the login page, you must put in the credentials. You will also notice, just above the “Log on” button, there are 2 radio buttons. You want to make sure that the “Remote Desktop App” button is selected. <text:span text:style-name="Emphasis"><text:span text:style-name="Strong_20_Emphasis">Refer to Assessor2k's Credentials Section for USERNAME and PASSWORD</text:span></text:span></text:p>
      <text:p text:style-name="Text_20_body"><draw:frame draw:style-name="media" draw:name="1" text:anchor-type="as-char" draw:z-index="1" svg:width="10.583333333333cm" svg:height="10.002701579385cm"><draw:image xlink:href="Pictures/a4f6de9bd9b2a4a65c32acb899b582ca.png" xlink:type="simple" xlink:show="embed" xlink:actuate="onLoad"/></draw:frame><draw:frame draw:style-name="media" draw:name="2" text:anchor-type="as-char" draw:z-index="2" svg:width="10.583333333333cm" svg:height="4.7409502262443cm"><draw:image xlink:href="Pictures/c208419123945382b662a8e8f7a69e68.png" xlink:type="simple" xlink:show="embed" xlink:actuate="onLoad"/></draw:frame></text:p>
      <text:p text:style-name="Text_20_body"><text:span text:style-name="Strong_20_Emphasis">NOTE:</text:span>
//If it is your first time logging in, or your first time in a while, you may receive an extra message saying, “Windows Plugin not found”. You can click on the “Download Plugin” button. //</text:p>
      <text:p text:style-name="Horizontal_20_Line"/>
      <text:h text:style-name="Heading_20_4" text:outline-level="4"><text:bookmark-start text:name="__RefHeading___step_3_-_run_the_program_5"/><text:bookmark-start text:name="step_3_-_run_the_program"/>Step 3 - Run the Program<text:bookmark-end text:name="__RefHeading___step_3_-_run_the_program_5"/><text:bookmark-end text:name="step_3_-_run_the_program"/></text:h>
      <text:p text:style-name="Text_20_body">You will now be prompted by your browser asking for permission to run the program. Each browser displays a differently, but you want to allow the program to run. Then you will see a “pop-up” window that displays the app is starting.</text:p>
      <text:p text:style-name="Text_20_body"><draw:frame draw:style-name="media" draw:name="3" text:anchor-type="as-char" draw:z-index="3" svg:width="15.875cm" svg:height="5.645137524558cm"><draw:image xlink:href="Pictures/32296fee11d70e61487f8d58930a7276.png" xlink:type="simple" xlink:show="embed" xlink:actuate="onLoad"/></draw:frame>
<draw:frame draw:style-name="media" draw:name="4" text:anchor-type="as-char" draw:z-index="4" svg:width="15.875cm" svg:height="7.0127427184466cm"><draw:image xlink:href="Pictures/b552a46580a05d303057e1e7074d052a.png" xlink:type="simple" xlink:show="embed" xlink:actuate="onLoad"/></draw:frame>
<draw:frame draw:style-name="media" draw:name="5" text:anchor-type="as-char" draw:z-index="5" svg:width="15.875cm" svg:height="4.9107490272374cm"><draw:image xlink:href="Pictures/3bea4a6157d819d1e8e392e1a8e1a371.png" xlink:type="simple" xlink:show="embed" xlink:actuate="onLoad"/></draw:frame> </text:p>
      <text:p text:style-name="Horizontal_20_Line"/>
      <text:p text:style-name="Text_20_body">IN ORDER FROM LEFT TO RIGHT: <text:span text:style-name="Emphasis">Google Chrome, Mozilla Firefox, Microsoft Edge</text:span></text:p>
      <text:p text:style-name="Horizontal_20_Line"/>
      <text:p text:style-name="Text_20_body"><draw:frame draw:style-name="mediacenter" draw:name="6" text:anchor-type="paragraph" draw:z-index="6" svg:width="15.875cm" svg:height="9.8292383292383cm"><draw:image xlink:href="Pictures/3db315ee4050aed3bfd006313c1908f9.png" xlink:type="simple" xlink:show="embed" xlink:actuate="onLoad"/></draw:frame>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0::26:35</meta:creation-date>
    <dc:creator>Generated</dc:creator>
    <dc:date>2026-09-09T00::26:35</dc:date>
    <dc:language>en-US</dc:language>
    <meta:editing-cycles>1</meta:editing-cycles>
    <meta:editing-duration>PT0S</meta:editing-duration>
    <dc:title>assesor:microsolve</dc:title>
  </office:meta>
</office:document-meta>
</file>