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447b0c057971afbd8724e70dd1be21.png"/>
  <manifest:file-entry manifest:media-type="image/png" manifest:full-path="Pictures/9ea3a6f31ed1ddf76fbf9a6a219a6f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void_non-check"/><text:bookmark-start text:name="__RefHeading___voiding_non-check_payments_1"/><text:bookmark-start text:name="voiding_non-check_payments"/>Voiding Non-Check Payments<text:bookmark-end text:name="__RefHeading___voiding_non-check_payments_1"/><text:bookmark-end text:name="voiding_non-check_payments"/></text:h>
      <text:p text:style-name="Text_20_body">These instructions are for voiding <text:span text:style-name="Emphasis">non-check</text:span> payments.  For payments that involve a printed check, refer to <text:a xlink:type="simple" xlink:href="https://www.grandjean.net/wiki/ap/void_check" text:style-name="Internet_20_link" text:visited-style-name="Visited_20_Internet_20_Link">Void (and unvoid) Check</text:a>.</text:p>
      <text:h text:style-name="Heading_20_3" text:outline-level="3"><text:bookmark-start text:name="__RefHeading___step_1._void_the_paid_invoice_2"/><text:bookmark-start text:name="step_1._void_the_paid_invoice"/>Step 1. Void the paid invoice<text:bookmark-end text:name="__RefHeading___step_1._void_the_paid_invoice_2"/><text:bookmark-end text:name="step_1._void_the_paid_invoice"/></text:h>
      <text:list text:style-name="Numbering_20_1" text:continue-numbering="false">
        <text:list-item>
          <text:p text:style-name="Numbering_20_1_Content_First"> Open the paid invoice</text:p>
        </text:list-item>
        <text:list-item>
          <text:p text:style-name="Numbering_20_1_Content"> Double-click on the payment date in the upper-right corner of the form</text:p>
        </text:list-item>
        <text:list-item>
          <text:p text:style-name="Numbering_20_1_Content"> Click the [Void Payment] button</text:p>
        </text:list-item>
        <text:list-item>
          <text:p text:style-name="Numbering_20_1_Content_Last"> Enter a reason for the void then click [OK]<text:line-break/><draw:frame draw:style-name="media" draw:name="0" text:anchor-type="as-char" draw:z-index="0" svg:width="10.583333333333cm" svg:height="4.3977346278317cm"><draw:image xlink:href="Pictures/e6447b0c057971afbd8724e70dd1be21.png" xlink:type="simple" xlink:show="embed" xlink:actuate="onLoad"/></draw:frame></text:p>
        </text:list-item>
      </text:list>
      <text:p text:style-name="Text_20_body">When you click [OK], the program will do the following things:</text:p>
      <text:list text:style-name="List_20_1" text:continue-numbering="false">
        <text:list-item>
          <text:p text:style-name="List_20_1_Content_First"> Create an unposted reversing batch in the GL with an apply date of today</text:p>
        </text:list-item>
        <text:list-item>
          <text:p text:style-name="List_20_1_Content"> Mark the original invoice as voided and set its Invoice Amount to $0</text:p>
        </text:list-item>
        <text:list-item>
          <text:p text:style-name="List_20_1_Content_Last"> Create an unpaid copy of the original invoice for modification if necessary</text:p>
        </text:list-item>
      </text:list>
      <text:p text:style-name="Text_20_body">If you don't need to modify the invoice and re-pay it, you may simply delete the unpaid invoice and you are done.</text:p>
      <text:p text:style-name="Text_20_body">If you do need to modify the invoice and re-pay it, continue with Step 2 below.</text:p>
      <text:h text:style-name="Heading_20_3" text:outline-level="3"><text:bookmark-start text:name="__RefHeading___step_2._modify_the_new_unpaid_invoice_3"/><text:bookmark-start text:name="step_2._modify_the_new_unpaid_invoice"/>Step 2. Modify the new unpaid invoice<text:bookmark-end text:name="__RefHeading___step_2._modify_the_new_unpaid_invoice_3"/><text:bookmark-end text:name="step_2._modify_the_new_unpaid_invoice"/></text:h>
      <text:p text:style-name="Text_20_body">Open the unpaid invoice created in the previous step and make any necessary changes.  Note that there is no need to change the Invoice and Due dates unless they are actually incorrect.  Close the modified invoice.</text:p>
      <text:h text:style-name="Heading_20_3" text:outline-level="3"><text:bookmark-start text:name="__RefHeading___step_3._pay_the_modified_invoice_4"/><text:bookmark-start text:name="step_3._pay_the_modified_invoice"/>Step 3. Pay the modified invoice<text:bookmark-end text:name="__RefHeading___step_3._pay_the_modified_invoice_4"/><text:bookmark-end text:name="step_3._pay_the_modified_invoice"/></text:h>
      <text:p text:style-name="Text_20_body">Click the check box next to the modified invoice then click [Pay Invoices].  The Pay Invoices form will open.  You will probably want to <text:span text:style-name="Strong_20_Emphasis">change the "PmtDate" to today's date</text:span> so that the Apply Date on the new payment batch matches the void batch created earlier.  Close the form to complete the payment.</text:p>
      <text:h text:style-name="Heading_20_3" text:outline-level="3"><text:bookmark-start text:name="__RefHeading___step_4._make_and_post_batches_5"/><text:bookmark-start text:name="step_4._make_and_post_batches"/>Step 4. Make and post batches<text:bookmark-end text:name="__RefHeading___step_4._make_and_post_batches_5"/><text:bookmark-end text:name="step_4._make_and_post_batches"/></text:h>
      <text:list text:style-name="Numbering_20_1" text:continue-numbering="false">
        <text:list-item>
          <text:p text:style-name="Numbering_20_1_Content_First"> Click the [Make Batch] button</text:p>
        </text:list-item>
        <text:list-item>
          <text:p text:style-name="Numbering_20_1_Content"> Switch to the GL and review the two batches that were created:<text:line-break/><draw:frame draw:style-name="media" draw:name="1" text:anchor-type="as-char" draw:z-index="1" svg:width="10.583333333333cm" svg:height="5.2916666666667cm"><draw:image xlink:href="Pictures/9ea3a6f31ed1ddf76fbf9a6a219a6fa7.png" xlink:type="simple" xlink:show="embed" xlink:actuate="onLoad"/></draw:frame></text:p>
        </text:list-item>
        <text:list-item>
          <text:p text:style-name="Numbering_20_1_Content_Last"> Post the batch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8:39</meta:creation-date>
    <dc:creator>Generated</dc:creator>
    <dc:date>2026-09-08T19::48:39</dc:date>
    <dc:language>en-US</dc:language>
    <meta:editing-cycles>1</meta:editing-cycles>
    <meta:editing-duration>PT0S</meta:editing-duration>
    <dc:title>ap:void_non-check</dc:title>
  </office:meta>
</office:document-meta>
</file>